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1" svg:font-family="'Lucida Sans'" style:font-family-generic="swiss"/>
    <style:font-face style:name="Linux Biolinum G" svg:font-family="'Linux Biolinum G'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Linux Biolinum G" fo:font-size="37pt" fo:font-style="italic" officeooo:rsid="001a506e" officeooo:paragraph-rsid="001a506e" style:font-size-asian="37pt" style:font-style-asian="italic" style:font-size-complex="37pt" style:font-style-complex="italic"/>
    </style:style>
    <style:style style:name="P2" style:family="paragraph" style:parent-style-name="Standard">
      <style:text-properties style:font-name="Arial" fo:font-size="31pt" fo:font-style="italic" officeooo:rsid="001a506e" officeooo:paragraph-rsid="001a506e" style:font-size-asian="27.1000003814697pt" style:font-style-asian="italic" style:font-size-complex="31pt" style:font-style-complex="italic"/>
    </style:style>
    <style:style style:name="P3" style:family="paragraph" style:parent-style-name="Standard">
      <style:text-properties style:font-name="Arial" fo:font-size="31pt" fo:font-style="normal" officeooo:rsid="001a506e" officeooo:paragraph-rsid="001a506e" style:font-size-asian="27.1000003814697pt" style:font-style-asian="normal" style:font-size-complex="31pt" style:font-style-complex="normal"/>
    </style:style>
    <style:style style:name="P4" style:family="paragraph" style:parent-style-name="Standard">
      <style:text-properties fo:font-size="31pt" officeooo:rsid="001a506e" officeooo:paragraph-rsid="001a506e" style:font-size-asian="31pt" style:font-size-complex="31pt"/>
    </style:style>
    <style:style style:name="P5" style:family="paragraph" style:parent-style-name="Standard">
      <style:text-properties style:font-name="Linux Biolinum G" fo:font-size="37pt" fo:font-style="normal" officeooo:rsid="001a506e" officeooo:paragraph-rsid="001a506e" style:font-size-asian="37pt" style:font-style-asian="normal" style:font-size-complex="37pt" style:font-style-complex="normal"/>
    </style:style>
    <style:style style:name="P6" style:family="paragraph" style:parent-style-name="Standard">
      <style:text-properties style:font-name="Linux Biolinum G" fo:font-size="31pt" fo:font-style="normal" officeooo:rsid="001a506e" officeooo:paragraph-rsid="001a506e" style:font-size-asian="31pt" style:font-style-asian="normal" style:font-size-complex="31pt" style:font-style-complex="normal"/>
    </style:style>
    <style:style style:name="P7" style:family="paragraph" style:parent-style-name="Standard">
      <style:text-properties style:font-name="Arial" fo:font-size="31pt" fo:font-style="normal" officeooo:rsid="001a506e" officeooo:paragraph-rsid="001a506e" style:font-size-asian="27.1000003814697pt" style:font-style-asian="normal" style:font-size-complex="31pt" style:font-style-complex="normal"/>
    </style:style>
    <style:style style:name="P8" style:family="paragraph" style:parent-style-name="Standard">
      <style:text-properties style:font-name="Arial" fo:font-size="31pt" fo:font-style="normal" officeooo:rsid="001a506e" officeooo:paragraph-rsid="001a506e" style:font-size-asian="31pt" style:font-style-asian="normal" style:font-size-complex="31pt" style:font-style-complex="normal"/>
    </style:style>
    <style:style style:name="P9" style:family="paragraph" style:parent-style-name="Standard">
      <style:text-properties style:font-name="Arial" fo:font-size="31pt" fo:font-style="italic" officeooo:rsid="001a506e" officeooo:paragraph-rsid="001a506e" style:font-size-asian="27.1000003814697pt" style:font-style-asian="italic" style:font-size-complex="31pt" style:font-style-complex="italic"/>
    </style:style>
    <style:style style:name="P10" style:family="paragraph" style:parent-style-name="Standard">
      <style:text-properties style:font-name="Arial" fo:font-size="31pt" fo:font-style="italic" officeooo:rsid="001bf95f" officeooo:paragraph-rsid="001bf95f" style:font-size-asian="27.1000003814697pt" style:font-style-asian="italic" style:font-size-complex="31pt" style:font-style-complex="italic"/>
    </style:style>
    <style:style style:name="T1" style:family="text">
      <style:text-properties fo:font-style="normal" style:font-style-asian="normal" style:font-style-complex="norma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Standard"/>
      <text:p text:style-name="Standard"/>
      <text:p text:style-name="Standard"/>
      <text:p text:style-name="P1"/>
      <text:p text:style-name="P1"/>
      <text:p text:style-name="P1">Taal Damodari </text:p>
      <text:p text:style-name="P1"/>
      <text:p text:style-name="P1">Part 1</text:p>
      <text:p text:style-name="P5"/>
      <text:p text:style-name="P5">Phela Khand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><text:soft-page-break/></text:p>
      <text:p text:style-name="P5"/>
      <text:p text:style-name="P5"/>
      <text:p text:style-name="P3">Dha Tirekita tita kat ta,</text:p>
      <text:p text:style-name="P3">Dha dhin,</text:p>
      <text:p text:style-name="P3"/>
      <text:p text:style-name="P3">Tirekita dha na, </text:p>
      <text:p text:style-name="P3">dha tita</text:p>
      <text:p text:style-name="P3"/>
      <text:p text:style-name="P3">tita tita dha tita,</text:p>
      <text:p text:style-name="P3">ta traka,</text:p>
      <text:p text:style-name="P3"/>
      <text:p text:style-name="P3">Dhita traka, dha tin</text:p>
      <text:p text:style-name="P3"/>
      <text:p text:style-name="P2">(<text:span text:style-name="T1">Damodari gat in</text:span> Dadra)</text:p>
      <text:p text:style-name="P2"/>
      <text:p text:style-name="P2"/>
      <text:p text:style-name="P2"/>
      <text:p text:style-name="P2"/>
      <text:p text:style-name="P2"><text:soft-page-break/></text:p>
      <text:p text:style-name="P2"/>
      <text:p text:style-name="P10"/>
      <text:p text:style-name="P10">Dhin Dha ge tirkita,</text:p>
      <text:p text:style-name="P10">Dhin na na dhin,tirekita</text:p>
      <text:p text:style-name="P10">Dhin dha ge tin na kat ta</text:p>
      <text:p text:style-name="P2"/>
      <text:p text:style-name="P2"/>
      <text:p text:style-name="P2"/>
      <text:p text:style-name="P2"/>
      <text:p text:style-name="P2">दिगजो का माहौल है मेरी दुनिया. बिन बक्से की लौट आइए , तो खुले कागज़ पर ही रह जायेगा , इन दिगजो के बक्से का भेष है ये एक लैला </text:p>
      <text:p text:style-name="P2"/>
      <text:p text:style-name="P2"/>
      <text:p text:style-name="P2"/>
      <text:p text:style-name="P2"/>
      <text:p text:style-name="P2"/>
      <text:p text:style-name="P2"/>
      <text:p text:style-name="P2"><text:soft-page-break/></text:p>
      <text:p text:style-name="P2"/>
      <text:p text:style-name="P10"/>
      <text:p text:style-name="P10">Dha tirekita, dha ge na</text:p>
      <text:p text:style-name="P10">Dha tirekita dha, tirekita,</text:p>
      <text:p text:style-name="P10">ta ke na, ta ke na,</text:p>
      <text:p text:style-name="P10">Dha ge na dha</text:p>
      <text:p text:style-name="P2"/>
      <text:p text:style-name="P2"/>
      <text:p text:style-name="P2"/>
      <text:p text:style-name="P2"/>
      <text:p text:style-name="P2">एक धुंधला बोकोट , जो जिन का ढोंग रचता है. एक अफलातून पोपट जो चेतन करने ये कहता है , पाकी मनुष्य की पीढ़ी के लिए मुश्किल अँधा धुन बढ़ती रहेगी. समस्या की जिनसे पीड़ित , इंसानो के डिब्बे गुल सा छोड़ने लगती है </text:p>
      <text:p text:style-name="P2"/>
      <text:p text:style-name="P2"/>
      <text:p text:style-name="P2"/>
      <text:p text:style-name="P2"><text:soft-page-break/></text:p>
      <text:p text:style-name="P2"/>
      <text:p text:style-name="P3"/>
      <text:p text:style-name="P3">Dhin na dha, </text:p>
      <text:p text:style-name="P3">ta, tin na dha,</text:p>
      <text:p text:style-name="P3">tin dha, tin na</text:p>
      <text:p text:style-name="P3"/>
      <text:p text:style-name="P3">Kat ta, traka dhita,</text:p>
      <text:p text:style-name="P3">dha tin</text:p>
      <text:p text:style-name="P3"/>
      <text:p text:style-name="P3">(Akash)</text:p>
      <text:p text:style-name="P3"/>
      <text:p text:style-name="P3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<text:soft-page-break/></text:p>
      <text:p text:style-name="P3"/>
      <text:p text:style-name="P5"/>
      <text:p text:style-name="P8">Ta ka dha traka,</text:p>
      <text:p text:style-name="P8">dhin traka dha,</text:p>
      <text:p text:style-name="P8">tita dhin, traka dha</text:p>
      <text:p text:style-name="P8"/>
      <text:p text:style-name="P8">(Chitra-girish)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<text:soft-page-break/></text:p>
      <text:p text:style-name="P8">Tita kat ta tita,</text:p>
      <text:p text:style-name="P8">dha na traka dha</text:p>
      <text:p text:style-name="P8"/>
      <text:p text:style-name="P8">(Sherkanth)</text:p>
      <text:p text:style-name="P8"/>
      <text:p text:style-name="P8"/>
      <text:p text:style-name="P8">Dhin, dha na dhin</text:p>
      <text:p text:style-name="P8">dha na tin,</text:p>
      <text:p text:style-name="P8">dha na dhin</text:p>
      <text:p text:style-name="P8"/>
      <text:p text:style-name="P8">(Dilkanth)</text:p>
      <text:p text:style-name="P8"/>
      <text:p text:style-name="P8"/>
      <text:p text:style-name="P8">Traka tin na,</text:p>
      <text:p text:style-name="P8">dhin traka ta tita</text:p>
      <text:p text:style-name="P8"/>
      <text:p text:style-name="P8">(Trini)</text:p>
      <text:p text:style-name="P8"/>
      <text:p text:style-name="P8"/>
      <text:p text:style-name="P8"><text:soft-page-break/></text:p>
      <text:p text:style-name="P8"/>
      <text:p text:style-name="P6"/>
      <text:p text:style-name="P6"/>
      <text:p text:style-name="P4"/>
      <text:p text:style-name="P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1" svg:font-family="'Lucida Sans'" style:font-family-generic="swiss"/>
    <style:font-face style:name="Linux Biolinum G" svg:font-family="'Linux Biolinum G'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GB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GB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4-09-10T15:29:41.019000000</meta:creation-date>
    <dc:date>2024-09-10T16:06:22.038000000</dc:date>
    <meta:editing-duration>PT12M17S</meta:editing-duration>
    <meta:editing-cycles>2</meta:editing-cycles>
    <meta:generator>LibreOffice/6.3.5.2$Windows_X86_64 LibreOffice_project/dd0751754f11728f69b42ee2af66670068624673</meta:generator>
    <meta:document-statistic meta:table-count="0" meta:image-count="0" meta:object-count="0" meta:page-count="8" meta:paragraph-count="40" meta:word-count="198" meta:character-count="812" meta:non-whitespace-character-count="649"/>
  </office:meta>
</office:document-meta>
</file>