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Linux Biolinum G" svg:font-family="'Linux Biolinum G'" style:font-pitch="variable"/>
    <style:font-face style:name="Bell MT" svg:font-family="'Bell MT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Linux Biolinum G" fo:font-size="40pt" style:font-size-asian="35pt" style:font-size-complex="40pt"/>
    </style:style>
    <style:style style:name="P2" style:family="paragraph" style:parent-style-name="Standard">
      <style:text-properties style:font-name="Linux Biolinum G" fo:font-size="40pt" fo:font-style="italic" officeooo:rsid="00075336" officeooo:paragraph-rsid="00075336" style:font-size-asian="35pt" style:font-style-asian="italic" style:font-size-complex="40pt" style:font-style-complex="italic"/>
    </style:style>
    <style:style style:name="P3" style:family="paragraph" style:parent-style-name="Standard">
      <style:text-properties style:font-name="Linux Biolinum G" fo:font-size="40pt" fo:font-style="normal" officeooo:rsid="00075336" officeooo:paragraph-rsid="00075336" style:font-size-asian="35pt" style:font-style-asian="normal" style:font-size-complex="40pt" style:font-style-complex="normal"/>
    </style:style>
    <style:style style:name="P4" style:family="paragraph" style:parent-style-name="Standard">
      <style:text-properties style:font-name="Linux Biolinum G" fo:font-size="40pt" fo:font-style="normal" officeooo:rsid="00075336" officeooo:paragraph-rsid="000a34d1" style:font-size-asian="35pt" style:font-style-asian="normal" style:font-size-complex="40pt" style:font-style-complex="normal"/>
    </style:style>
    <style:style style:name="P5" style:family="paragraph" style:parent-style-name="Standard">
      <style:text-properties style:font-name="Linux Biolinum G" fo:font-size="40pt" fo:font-style="normal" fo:font-weight="bold" officeooo:rsid="00075336" officeooo:paragraph-rsid="00075336" style:font-size-asian="35pt" style:font-style-asian="normal" style:font-weight-asian="bold" style:font-size-complex="40pt" style:font-style-complex="normal" style:font-weight-complex="bold"/>
    </style:style>
    <style:style style:name="P6" style:family="paragraph" style:parent-style-name="Standard">
      <style:text-properties style:font-name="Linux Biolinum G" fo:font-size="31pt" fo:font-style="normal" officeooo:rsid="00075336" officeooo:paragraph-rsid="000a34d1" style:font-size-asian="31pt" style:font-style-asian="normal" style:font-size-complex="31pt" style:font-style-complex="normal"/>
    </style:style>
    <style:style style:name="P7" style:family="paragraph" style:parent-style-name="Standard">
      <style:text-properties style:font-name="Linux Biolinum G" fo:font-size="31pt" fo:font-style="normal" officeooo:rsid="00075336" officeooo:paragraph-rsid="000a34d1" style:font-size-asian="27.1000003814697pt" style:font-style-asian="normal" style:font-size-complex="31pt" style:font-style-complex="normal"/>
    </style:style>
    <style:style style:name="P8" style:family="paragraph" style:parent-style-name="Standard">
      <style:text-properties style:font-name="Linux Biolinum G" fo:font-size="30pt" fo:font-style="normal" fo:font-weight="bold" officeooo:rsid="00075336" officeooo:paragraph-rsid="00075336" style:font-size-asian="30pt" style:font-style-asian="normal" style:font-weight-asian="bold" style:font-size-complex="30pt" style:font-style-complex="normal" style:font-weight-complex="bold"/>
    </style:style>
    <style:style style:name="P9" style:family="paragraph" style:parent-style-name="Standard">
      <style:text-properties style:font-name="Linux Biolinum G" fo:font-size="30pt" fo:font-style="normal" fo:font-weight="bold" officeooo:rsid="00075336" officeooo:paragraph-rsid="000a34d1" style:font-size-asian="30pt" style:font-style-asian="normal" style:font-weight-asian="bold" style:font-size-complex="30pt" style:font-style-complex="normal" style:font-weight-complex="bold"/>
    </style:style>
    <style:style style:name="P10" style:family="paragraph" style:parent-style-name="Standard">
      <style:text-properties style:font-name="Bell MT" fo:font-size="36pt" fo:font-style="italic" officeooo:rsid="00075336" officeooo:paragraph-rsid="00075336" style:font-size-asian="31.5pt" style:font-style-asian="italic" style:font-size-complex="36pt" style:font-style-complex="italic"/>
    </style:style>
    <style:style style:name="P11" style:family="paragraph" style:parent-style-name="Standard">
      <style:text-properties style:font-name="Bell MT" fo:font-size="36pt" fo:font-style="normal" officeooo:rsid="00075336" officeooo:paragraph-rsid="00075336" style:font-size-asian="31.5pt" style:font-style-asian="normal" style:font-size-complex="36pt" style:font-style-complex="normal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2"/>
      <text:p text:style-name="P2"/>
      <text:p text:style-name="P2">Taal Damodari</text:p>
      <text:p text:style-name="P2"/>
      <text:p text:style-name="P2">Part 2 </text:p>
      <text:p text:style-name="P2"/>
      <text:p text:style-name="P2">Doosra Khand :</text:p>
      <text:p text:style-name="P2"/>
      <text:p text:style-name="P2">Akaal Visarjan</text:p>
      <text:p text:style-name="P2"/>
      <text:p text:style-name="P2"/>
      <text:p text:style-name="P2"/>
      <text:p text:style-name="P2"/>
      <text:p text:style-name="P2"><text:soft-page-break/></text:p>
      <text:p text:style-name="P2"/>
      <text:p text:style-name="P10"/>
      <text:p text:style-name="P10"/>
      <text:p text:style-name="P10">Runanu</text:p>
      <text:p text:style-name="P10"/>
      <text:p text:style-name="P11">Traka Dhita kita,</text:p>
      <text:p text:style-name="P11">Dha ge na dha,</text:p>
      <text:p text:style-name="P11">Dhita kita, tirekita, dhin tita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</text:p>
      <text:p text:style-name="P2">Chautaal</text:p>
      <text:p text:style-name="P2"/>
      <text:p text:style-name="P3">Dha Dha,</text:p>
      <text:p text:style-name="P3">kita dha dhin na,</text:p>
      <text:p text:style-name="P3">tita ka ta </text:p>
      <text:p text:style-name="P3">gadi ga na</text:p>
      <text:p text:style-name="P2"/>
      <text:p text:style-name="P2">Jhaptaal</text:p>
      <text:p text:style-name="P2"/>
      <text:p text:style-name="P3">Dhin na </text:p>
      <text:p text:style-name="P3">dhin dhin na,</text:p>
      <text:p text:style-name="P3">tin na </text:p>
      <text:p text:style-name="P3">dhin dhin na</text:p>
      <text:p text:style-name="P3"/>
      <text:p text:style-name="P3"><text:soft-page-break/></text:p>
      <text:p text:style-name="P3"/>
      <text:p text:style-name="P3"/>
      <text:p text:style-name="P3"><text:span text:style-name="T2">Booch</text:span> (<text:span text:style-name="T1">Jhaaptaal</text:span>)</text:p>
      <text:p text:style-name="P3"/>
      <text:p text:style-name="P3">Dhita kita, </text:p>
      <text:p text:style-name="P3">tirekita dhita</text:p>
      <text:p text:style-name="P3">tita ta dhin na</text:p>
      <text:p text:style-name="P3">tita dha dhin tin na</text:p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span text:style-name="T2">Arka</text:span> th<text:span text:style-name="T1">e matrix</text:span></text:p>
      <text:p text:style-name="P3"/>
      <text:p text:style-name="P3">Dhire Dhira kida na ga,</text:p>
      <text:p text:style-name="P3">tita kat ta dhita dhin,</text:p>
      <text:p text:style-name="P3"/>
      <text:p text:style-name="P3">Dhin na na tire kira dhita,</text:p>
      <text:p text:style-name="P3">tire kire dhin,</text:p>
      <text:p text:style-name="P3"/>
      <text:p text:style-name="P3">Tin,</text:p>
      <text:p text:style-name="P3"/>
      <text:p text:style-name="P3">Dha ge traka,Dha ge traka</text:p>
      <text:p text:style-name="P3">tita kat ta, dhita dhin.</text:p>
      <text:p text:style-name="P3"/>
      <text:p text:style-name="P3"/>
      <text:p text:style-name="P3"><text:soft-page-break/></text:p>
      <text:p text:style-name="P5">Bal Gopal</text:p>
      <text:p text:style-name="P3"/>
      <text:p text:style-name="P3">Dha ge traka,</text:p>
      <text:p text:style-name="P3">Ta ke traka, dha ge traka,</text:p>
      <text:p text:style-name="P3"/>
      <text:p text:style-name="P3">tirekita dhin dhin dhin,</text:p>
      <text:p text:style-name="P3">tirekita dhin tin dhin,</text:p>
      <text:p text:style-name="P3"/>
      <text:p text:style-name="P3">tin kina na,</text:p>
      <text:p text:style-name="P3">dhita taka tin.</text:p>
      <text:p text:style-name="P3"/>
      <text:p text:style-name="P3"/>
      <text:p text:style-name="P3"/>
      <text:p text:style-name="P3"/>
      <text:p text:style-name="P3"><text:soft-page-break/></text:p>
      <text:p text:style-name="P5">Bolonakatunji</text:p>
      <text:p text:style-name="P3"/>
      <text:p text:style-name="P3">Dha na dha,</text:p>
      <text:p text:style-name="P3">tirekita, traka dha</text:p>
      <text:p text:style-name="P3"/>
      <text:p text:style-name="P3">Dhin na dha,</text:p>
      <text:p text:style-name="P3">dhin na dha,</text:p>
      <text:p text:style-name="P3">na na ka na, </text:p>
      <text:p text:style-name="P3">ti na ke na, dhir dhir</text:p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8">Akaala (crow)</text:p>
      <text:p text:style-name="P6">Dhir Dhir </text:p>
      <text:p text:style-name="P6">ti ta ka Dha,</text:p>
      <text:p text:style-name="P3"/>
      <text:p text:style-name="P8">Aham</text:p>
      <text:p text:style-name="P6">Dha dhir, </text:p>
      <text:p text:style-name="P6">tire kire, tire dhir.</text:p>
      <text:p text:style-name="P6"/>
      <text:p text:style-name="P9">Nautanki</text:p>
      <text:p text:style-name="P7">Dha dhir, ti re ki re,</text:p>
      <text:p text:style-name="P7">dha traka,</text:p>
      <text:p text:style-name="P7">DheDe ga, ti re ki re</text:p>
      <text:p text:style-name="P7"/>
      <text:p text:style-name="P7">Ta na na dhir dhir, </text:p>
      <text:p text:style-name="P7">ta na na.</text:p>
      <text:p text:style-name="P4"/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Linux Biolinum G" svg:font-family="'Linux Biolinum G'" style:font-pitch="variable"/>
    <style:font-face style:name="Bell MT" svg:font-family="'Bell MT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GB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GB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9-13T15:27:53.718000000</meta:creation-date>
    <dc:date>2024-09-13T16:23:15.971000000</dc:date>
    <meta:editing-duration>PT33M51S</meta:editing-duration>
    <meta:editing-cycles>3</meta:editing-cycles>
    <meta:generator>LibreOffice/6.3.5.2$Windows_X86_64 LibreOffice_project/dd0751754f11728f69b42ee2af66670068624673</meta:generator>
    <meta:document-statistic meta:table-count="0" meta:image-count="0" meta:object-count="0" meta:page-count="8" meta:paragraph-count="57" meta:word-count="180" meta:character-count="837" meta:non-whitespace-character-count="705"/>
  </office:meta>
</office:document-meta>
</file>