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60000000600A2490E1F15A48A02.jpg" manifest:media-type="image/jpe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Lucida Sans1" svg:font-family="'Lucida Sans'" style:font-family-generic="swiss"/>
    <style:font-face style:name="Linux Libertine Display G" svg:font-family="'Linux Libertine Display G'" style:font-pitch="variable"/>
    <style:font-face style:name="Baskerville Old Face" svg:font-family="'Baskerville Old Face'" style:font-family-generic="roman" style:font-pitch="variable"/>
    <style:font-face style:name="Bell MT" svg:font-family="'Bell MT'" style:font-family-generic="roman" style:font-pitch="variable"/>
    <style:font-face style:name="Book Antiqua" svg:font-family="'Book Antiqua'" style:font-family-generic="roman" style:font-pitch="variable"/>
    <style:font-face style:name="Bookman Old Style" svg:font-family="'Bookman Old Style'" style:font-adornments="Bol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Bahnschrift SemiBold" svg:font-family="'Bahnschrift SemiBold'" style:font-family-generic="swiss" style:font-pitch="variable"/>
    <style:font-face style:name="Copperplate Gothic Light" svg:font-family="'Copperplate Gothic Light'" style:font-family-generic="swiss" style:font-pitch="variable"/>
    <style:font-face style:name="Liberation Sans1"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Linux Libertine Display G" fo:font-size="44pt" fo:font-style="italic" officeooo:rsid="001aa522" officeooo:paragraph-rsid="001aa522" style:font-size-asian="38.5pt" style:font-style-asian="italic" style:font-size-complex="44pt" style:font-style-complex="italic"/>
    </style:style>
    <style:style style:name="P2" style:family="paragraph" style:parent-style-name="Standard">
      <style:text-properties style:font-name="Linux Libertine Display G" fo:font-size="45pt" fo:font-style="italic" officeooo:rsid="001aa522" officeooo:paragraph-rsid="001aa522" style:font-size-asian="45pt" style:font-style-asian="italic" style:font-size-complex="45pt" style:font-style-complex="italic"/>
    </style:style>
    <style:style style:name="P3" style:family="paragraph" style:parent-style-name="Standard">
      <style:text-properties style:font-name="Bahnschrift SemiBold" fo:font-size="40pt" fo:font-style="normal" officeooo:rsid="001aa522" officeooo:paragraph-rsid="001aa522" style:font-size-asian="35pt" style:font-style-asian="normal" style:font-size-complex="40pt" style:font-style-complex="normal"/>
    </style:style>
    <style:style style:name="P4" style:family="paragraph" style:parent-style-name="Standard">
      <style:text-properties style:font-name="Bahnschrift SemiBold" fo:font-size="40pt" fo:font-style="normal" officeooo:rsid="001aa522" officeooo:paragraph-rsid="001c5754" style:font-size-asian="35pt" style:font-style-asian="normal" style:font-size-complex="40pt" style:font-style-complex="normal"/>
    </style:style>
    <style:style style:name="P5" style:family="paragraph" style:parent-style-name="Standard">
      <style:text-properties style:font-name="Bahnschrift SemiBold" fo:font-size="40pt" fo:font-style="normal" officeooo:rsid="001c5754" officeooo:paragraph-rsid="001c5754" style:font-size-asian="35pt" style:font-style-asian="normal" style:font-size-complex="40pt" style:font-style-complex="normal"/>
    </style:style>
    <style:style style:name="P6" style:family="paragraph" style:parent-style-name="Standard">
      <style:text-properties style:font-name="Book Antiqua" fo:font-size="40pt" fo:font-style="normal" officeooo:rsid="001b974e" officeooo:paragraph-rsid="001b974e" style:font-size-asian="35pt" style:font-style-asian="normal" style:font-size-complex="40pt" style:font-style-complex="normal"/>
    </style:style>
    <style:style style:name="P7" style:family="paragraph" style:parent-style-name="Standard">
      <style:text-properties style:font-name="Book Antiqua" fo:font-size="40pt" fo:font-style="normal" fo:font-weight="normal" officeooo:rsid="001b974e" officeooo:paragraph-rsid="001b974e" style:font-size-asian="35pt" style:font-style-asian="normal" style:font-weight-asian="normal" style:font-size-complex="40pt" style:font-style-complex="normal" style:font-weight-complex="normal"/>
    </style:style>
    <style:style style:name="P8" style:family="paragraph" style:parent-style-name="Standard">
      <style:text-properties style:font-name="Book Antiqua" fo:font-size="40pt" fo:font-style="italic" fo:font-weight="bold" officeooo:rsid="001b974e" officeooo:paragraph-rsid="001b974e" style:font-size-asian="35pt" style:font-style-asian="italic" style:font-weight-asian="bold" style:font-size-complex="40pt" style:font-style-complex="italic" style:font-weight-complex="bold"/>
    </style:style>
    <style:style style:name="P9" style:family="paragraph" style:parent-style-name="Standard">
      <style:text-properties style:font-name="Baskerville Old Face" fo:font-size="31pt" fo:font-style="normal" officeooo:rsid="001aa522" officeooo:paragraph-rsid="001c5754" style:font-size-asian="31pt" style:font-style-asian="normal" style:font-size-complex="31pt" style:font-style-complex="normal"/>
    </style:style>
    <style:style style:name="P10" style:family="paragraph" style:parent-style-name="Standard">
      <style:text-properties style:font-name="Baskerville Old Face" fo:font-size="31pt" fo:font-style="normal" officeooo:rsid="001c5754" officeooo:paragraph-rsid="001c5754" style:font-size-asian="31pt" style:font-style-asian="normal" style:font-size-complex="31pt" style:font-style-complex="normal"/>
    </style:style>
    <style:style style:name="P11" style:family="paragraph" style:parent-style-name="Standard">
      <style:text-properties style:font-name="Bookman Old Style" fo:font-size="40pt" fo:font-style="normal" officeooo:rsid="001c5754" officeooo:paragraph-rsid="001c5754" style:font-size-asian="35pt" style:font-style-asian="normal" style:font-size-complex="40pt" style:font-style-complex="normal"/>
    </style:style>
    <style:style style:name="P12" style:family="paragraph" style:parent-style-name="Standard">
      <style:text-properties style:font-name="Bell MT" fo:font-size="40pt" fo:font-style="normal" officeooo:rsid="001aa522" officeooo:paragraph-rsid="001c5754" style:font-size-asian="35pt" style:font-style-asian="normal" style:font-size-complex="40pt" style:font-style-complex="normal"/>
    </style:style>
    <style:style style:name="P13" style:family="paragraph" style:parent-style-name="Standard">
      <style:text-properties style:font-name="Bell MT" fo:font-size="40pt" fo:font-style="normal" officeooo:rsid="001c5754" officeooo:paragraph-rsid="001c5754" style:font-size-asian="35pt" style:font-style-asian="normal" style:font-size-complex="40pt" style:font-style-complex="normal"/>
    </style:style>
    <style:style style:name="P14" style:family="paragraph" style:parent-style-name="Standard">
      <style:text-properties style:font-name="Bell MT" fo:font-size="40pt" fo:font-style="normal" officeooo:rsid="001d9c1f" officeooo:paragraph-rsid="001d9c1f" style:font-size-asian="35pt" style:font-style-asian="normal" style:font-size-complex="40pt" style:font-style-complex="normal"/>
    </style:style>
    <style:style style:name="P15" style:family="paragraph" style:parent-style-name="Standard">
      <style:text-properties style:font-name="Copperplate Gothic Light" fo:font-size="26pt" fo:font-style="normal" officeooo:rsid="001aa522" officeooo:paragraph-rsid="001aa522" style:font-size-asian="26pt" style:font-style-asian="normal" style:font-size-complex="26pt" style:font-style-complex="normal"/>
    </style:style>
    <style:style style:name="P16" style:family="paragraph" style:parent-style-name="Standard">
      <style:text-properties style:font-name="Book Antiqua" fo:font-size="40pt" fo:font-style="italic" fo:font-weight="bold" officeooo:rsid="001b974e" officeooo:paragraph-rsid="001b974e" style:font-size-asian="35pt" style:font-style-asian="italic" style:font-weight-asian="bold" style:font-size-complex="40pt" style:font-style-complex="italic" style:font-weight-complex="bold"/>
    </style:style>
    <style:style style:name="P17" style:family="paragraph" style:parent-style-name="Standard">
      <style:text-properties style:font-name="Baskerville Old Face" fo:font-size="31pt" fo:font-style="normal" fo:font-weight="bold" officeooo:rsid="001c5754" officeooo:paragraph-rsid="001c5754" style:font-size-asian="31pt" style:font-style-asian="normal" style:font-weight-asian="bold" style:font-size-complex="31pt" style:font-style-complex="normal" style:font-weight-complex="bold"/>
    </style:style>
    <style:style style:name="P18" style:family="paragraph" style:parent-style-name="Standard">
      <style:text-properties style:font-name="Bookman Old Style" fo:font-size="40pt" fo:font-style="normal" fo:font-weight="bold" officeooo:rsid="001aa522" officeooo:paragraph-rsid="001c5754" style:font-size-asian="35pt" style:font-style-asian="normal" style:font-weight-asian="bold" style:font-size-complex="40pt" style:font-style-complex="normal" style:font-weight-complex="bold"/>
    </style:style>
    <style:style style:name="P19" style:family="paragraph" style:parent-style-name="Standard">
      <style:text-properties style:font-name="Bell MT" fo:font-size="40pt" fo:font-style="normal" fo:font-weight="bold" officeooo:rsid="001aa522" officeooo:paragraph-rsid="001c5754" style:font-size-asian="35pt" style:font-style-asian="normal" style:font-weight-asian="bold" style:font-size-complex="40pt" style:font-style-complex="normal" style:font-weight-complex="bold"/>
    </style:style>
    <style:style style:name="P20" style:family="paragraph" style:parent-style-name="Standard">
      <style:text-properties style:font-name="Bell MT" fo:font-size="40pt" fo:font-style="normal" officeooo:rsid="001d9c1f" officeooo:paragraph-rsid="001d9c1f" style:font-size-asian="35pt" style:font-style-asian="normal" style:font-size-complex="40pt" style:font-style-complex="normal"/>
    </style:style>
    <style:style style:name="P21" style:family="paragraph" style:parent-style-name="Standard">
      <style:text-properties style:font-name="Bell MT" fo:font-size="40pt" fo:font-style="normal" officeooo:rsid="001f0ad9" officeooo:paragraph-rsid="001f0ad9" style:font-size-asian="35pt" style:font-style-asian="normal" style:font-size-complex="40pt" style:font-style-complex="normal"/>
    </style:style>
    <style:style style:name="P22" style:family="paragraph" style:parent-style-name="Standard">
      <style:text-properties style:font-name="Bell MT" fo:font-size="40pt" fo:font-style="italic" officeooo:rsid="001f0ad9" officeooo:paragraph-rsid="001f0ad9" style:font-size-asian="35pt" style:font-style-asian="italic" style:font-size-complex="40pt" style:font-style-complex="italic"/>
    </style:style>
    <style:style style:name="P23" style:family="paragraph">
      <loext:graphic-properties draw:fill="none" draw:fill-color="#729fcf" draw:fill-gradient-name="Gradient_20_1" draw:fill-hatch-name="Hatching_20_1" draw:opacity-name="Transparency_20_1"/>
      <style:paragraph-properties fo:margin-left="0cm" fo:margin-right="0cm" fo:margin-top="0cm" fo:margin-bottom="0cm" fo:line-height="100%" fo:text-align="center" fo:text-indent="0cm"/>
      <style:text-properties fo:font-variant="normal" fo:text-transform="none" style:use-window-font-color="true" style:text-outline="false" style:text-line-through-style="none" style:text-line-through-type="none" style:font-name="Liberation Sans" fo:font-size="18pt" fo:font-style="normal" fo:text-shadow="none" style:text-underline-style="none" fo:font-weight="normal" style:letter-kerning="true" style:font-name-asian="Microsoft YaHei"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T1" style:family="text">
      <style:text-properties officeooo:rsid="001b974e"/>
    </style:style>
    <style:style style:name="T2" style:family="text">
      <style:text-properties fo:font-weight="bold" style:font-weight-asian="bold" style:font-weight-complex="bold"/>
    </style:style>
    <style:style style:name="T3" style:family="text">
      <style:text-properties fo:font-weight="bold" officeooo:rsid="001c5754" style:font-weight-asian="bold" style:font-weight-complex="bold"/>
    </style:style>
    <style:style style:name="gr1"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fill-gradient-name="Gradient_20_1" draw:fill-hatch-name="Hatching_20_1" draw:opacity-name="Transparency_20_1" draw:textarea-horizontal-align="center" draw:textarea-vertical-align="middle" fo:padding-top="0.125cm" fo:padding-bottom="0.125cm" fo:padding-left="0.25cm" fo:padding-right="0.25cm" draw:shadow="hidden" draw:shadow-offset-x="0.199cm" draw:shadow-offset-y="0.199cm" draw:shadow-color="#808080" draw:color-mode="standard" draw:luminance="35%" draw:contrast="-30%" draw:gamma="30%" draw:red="15%" draw:green="20%" draw:blue="2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Standard"/>
      <text:p text:style-name="Standard"/>
      <text:p text:style-name="P1"/>
      <text:p text:style-name="P2"/>
      <text:p text:style-name="P2">Taal Damodari</text:p>
      <text:p text:style-name="P2"/>
      <text:p text:style-name="P2">Part 3 </text:p>
      <text:p text:style-name="P2"/>
      <text:p text:style-name="P2">Sugam Suravati</text:p>
      <text:p text:style-name="P1"/>
      <text:p text:style-name="P1"/>
      <text:p text:style-name="P1"/>
      <text:p text:style-name="P1"/>
      <text:p text:style-name="P1"/>
      <text:p text:style-name="P1"/>
      <text:p text:style-name="P1"><text:soft-page-break/></text:p>
      <text:p text:style-name="P15"/>
      <text:p text:style-name="P15"><text:span text:style-name="T1">Meend-dhar</text:span> ki laykari</text:p>
      <text:p text:style-name="P3"/>
      <text:p text:style-name="P3">इतिहासिक लयकारी का एक मींड जो इस अकाल की वर्षा से जुड़ा हो. इस में संसार का संगम है जो अकाल की वर्षा से बिसर रहा है. यहाँ पर दो प्रकार की हवाएं एक हो रही है और इस काल का अखंड विस्तार कर रही है. </text:p>
      <text:p text:style-name="P3"/>
      <text:p text:style-name="P3"/>
      <text:p text:style-name="P3"/>
      <text:p text:style-name="P3"/>
      <text:p text:style-name="P3"><text:soft-page-break/></text:p>
      <text:p text:style-name="P6"/>
      <text:p text:style-name="P6"/>
      <text:p text:style-name="P6">Dhita ka tak ke na, </text:p>
      <text:p text:style-name="P6">ta ke na dhita ka, dhin.</text:p>
      <text:p text:style-name="P6"/>
      <text:p text:style-name="P6">Dha ge na dha dha,</text:p>
      <text:p text:style-name="P6">dhir dha.</text:p>
      <text:p text:style-name="P6"/>
      <text:p text:style-name="P6">Ta dhir, ta dhir, dhir dhir</text:p>
      <text:p text:style-name="P6">Dha na tin na na, dhir.</text:p>
      <text:p text:style-name="P6"/>
      <text:p text:style-name="P6"/>
      <text:p text:style-name="P6"/>
      <text:p text:style-name="P6"/>
      <text:p text:style-name="P8"><text:soft-page-break/></text:p>
      <text:p text:style-name="P8"/>
      <text:p text:style-name="P8"/>
      <text:p text:style-name="P8">Tilwad taal</text:p>
      <text:p text:style-name="P8"/>
      <text:p text:style-name="P7">Dha tirekita dhin dhin,</text:p>
      <text:p text:style-name="P7">Dha dha tin tin</text:p>
      <text:p text:style-name="P7"/>
      <text:p text:style-name="P7">Ta tirekita dhin dhin,</text:p>
      <text:p text:style-name="P7">Dha dha dhin dhin.</text:p>
      <text:p text:style-name="P6"/>
      <text:p text:style-name="P3"/>
      <text:p text:style-name="P3"/>
      <text:p text:style-name="P3"/>
      <text:p text:style-name="P3"/>
      <text:p text:style-name="P3"><text:soft-page-break/></text:p>
      <text:p text:style-name="P3"/>
      <text:p text:style-name="P3"><draw:frame text:anchor-type="paragraph" draw:z-index="0" draw:name="Shape1" draw:style-name="gr1" draw:text-style-name="P23" svg:width="9.856cm" svg:height="9.094cm" svg:x="3.286cm" svg:y="1.155cm"><draw:image xlink:href="Pictures/100000000000060000000600A2490E1F15A48A02.jpg" xlink:type="simple" xlink:show="embed" xlink:actuate="onLoad" loext:mime-type="image/jpeg"><text:p/></draw:image></draw:frame></text:p>
      <text:p text:style-name="P3"/>
      <text:p text:style-name="P3"/>
      <text:p text:style-name="P1"/>
      <text:p text:style-name="P1"/>
      <text:p text:style-name="P1"/>
      <text:p text:style-name="P17"/>
      <text:p text:style-name="P9"><text:span text:style-name="T3">Anu-</text:span><text:span text:style-name="T2">M</text:span><text:span text:style-name="T3">i</text:span><text:span text:style-name="T2">nd</text:span><text:span text:style-name="T3">i</text:span></text:p>
      <text:p text:style-name="P9"/>
      <text:p text:style-name="P10">Dha,</text:p>
      <text:p text:style-name="P10">tin na, </text:p>
      <text:p text:style-name="P10">tin dhin</text:p>
      <text:p text:style-name="P10"/>
      <text:p text:style-name="P10">Dha traka ta ke na tin,</text:p>
      <text:p text:style-name="P10">dhin tin.</text:p>
      <text:p text:style-name="P4"/>
      <text:p text:style-name="P4"><text:soft-page-break/></text:p>
      <text:p text:style-name="P18"/>
      <text:p text:style-name="P18">Kekda aur kauwa</text:p>
      <text:p text:style-name="P4"/>
      <text:p text:style-name="P11"/>
      <text:p text:style-name="P11">taka taka, ta, </text:p>
      <text:p text:style-name="P11">taka taka</text:p>
      <text:p text:style-name="P11"/>
      <text:p text:style-name="P11">Dhir dhir dha dhir tir dhir</text:p>
      <text:p text:style-name="P11"/>
      <text:p text:style-name="P5"/>
      <text:p text:style-name="P4"/>
      <text:p text:style-name="P4"/>
      <text:p text:style-name="P4"/>
      <text:p text:style-name="P19"><text:soft-page-break/></text:p>
      <text:p text:style-name="P19">Roshan Shakti</text:p>
      <text:p text:style-name="P12"/>
      <text:p text:style-name="P13"/>
      <text:p text:style-name="P13">Dha taka taka, </text:p>
      <text:p text:style-name="P13">dhir taka,</text:p>
      <text:p text:style-name="P13"/>
      <text:p text:style-name="P13">Dhin Dha ge na, </text:p>
      <text:p text:style-name="P13">dhin na</text:p>
      <text:p text:style-name="P13"/>
      <text:p text:style-name="P14">Tire dhire dhita ka,</text:p>
      <text:p text:style-name="P14">na dha</text:p>
      <text:p text:style-name="P14"/>
      <text:p text:style-name="P14"/>
      <text:p text:style-name="P14"/>
      <text:p text:style-name="P14"/>
      <text:p text:style-name="P14"><text:soft-page-break/></text:p>
      <text:p text:style-name="P21"/>
      <text:p text:style-name="P22">Dhir ta ke na dhir,</text:p>
      <text:p text:style-name="P22"/>
      <text:p text:style-name="P22"/>
      <text:p text:style-name="P22">ta ke na tire dhir,</text:p>
      <text:p text:style-name="P22">dhir dhir ta ke na dhir dhir,</text:p>
      <text:p text:style-name="P22"/>
      <text:p text:style-name="P22"/>
      <text:p text:style-name="P22">dha na dhin na kat ta na, dhir</text:p>
      <text:p text:style-name="P22"/>
      <text:p text:style-name="P22"/>
      <text:p text:style-name="P22">tin na ta ke na ti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Lucida Sans1" svg:font-family="'Lucida Sans'" style:font-family-generic="swiss"/>
    <style:font-face style:name="Linux Libertine Display G" svg:font-family="'Linux Libertine Display G'" style:font-pitch="variable"/>
    <style:font-face style:name="Baskerville Old Face" svg:font-family="'Baskerville Old Face'" style:font-family-generic="roman" style:font-pitch="variable"/>
    <style:font-face style:name="Bell MT" svg:font-family="'Bell MT'" style:font-family-generic="roman" style:font-pitch="variable"/>
    <style:font-face style:name="Book Antiqua" svg:font-family="'Book Antiqua'" style:font-family-generic="roman" style:font-pitch="variable"/>
    <style:font-face style:name="Bookman Old Style" svg:font-family="'Bookman Old Style'" style:font-adornments="Bol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Bahnschrift SemiBold" svg:font-family="'Bahnschrift SemiBold'" style:font-family-generic="swiss" style:font-pitch="variable"/>
    <style:font-face style:name="Copperplate Gothic Light" svg:font-family="'Copperplate Gothic Light'" style:font-family-generic="swiss" style:font-pitch="variable"/>
    <style:font-face style:name="Liberation Sans1"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_20_1" draw:display-name="Gradient 1" draw:style="linear" draw:start-color="#3465a4" draw:end-color="#ffffff" draw:start-intensity="100%" draw:end-intensity="100%" draw:angle="0" draw:border="0%"/>
    <draw:hatch draw:name="Hatching_20_1" draw:display-name="Hatching 1" draw:style="single" draw:color="#3465a4" draw:distance="0.011cm" draw:rotation="0"/>
    <draw:opacity draw:name="Transparency_20_1" draw:display-name="Transparency 1" draw:style="linear" draw:start="100%" draw:end="100%" draw:angle="0" draw:border="0%"/>
    <draw:stroke-dash draw:name="Dashed_20__28_var_29__20_4" draw:display-name="Dashed (var) 4"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GB"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GB"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1"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4-10-17T15:19:53.585000000</meta:creation-date>
    <dc:date>2024-10-22T16:10:13.394000000</dc:date>
    <meta:editing-duration>PT9M51S</meta:editing-duration>
    <meta:editing-cycles>2</meta:editing-cycles>
    <meta:generator>LibreOffice/6.3.5.2$Windows_X86_64 LibreOffice_project/dd0751754f11728f69b42ee2af66670068624673</meta:generator>
    <meta:document-statistic meta:table-count="0" meta:image-count="0" meta:object-count="0" meta:page-count="8" meta:paragraph-count="38" meta:word-count="181" meta:character-count="733" meta:non-whitespace-character-count="583"/>
  </office:meta>
</office:document-meta>
</file>