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37000000DE158DC513F960390F.jpg" manifest:media-type="image/jpe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Amiri" svg:font-family="Amiri" style:font-pitch="variable"/>
    <style:font-face style:name="Linux Libertine G" svg:font-family="'Linux Libertine G'" style:font-pitch="variable"/>
    <style:font-face style:name="Bell MT" svg:font-family="'Bell MT'" style:font-family-generic="roman" style:font-pitch="variable"/>
    <style:font-face style:name="Liberation Serif" svg:font-family="'Liberation Serif'" style:font-family-generic="roman" style:font-pitch="variable"/>
    <style:font-face style:name="Bahnschrift" svg:font-family="Bahnschrift" style:font-family-generic="swiss" style:font-pitch="variable"/>
    <style:font-face style:name="Bahnschrift Light" svg:font-family="'Bahnschrift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Linux Libertine G" fo:font-size="45pt" officeooo:rsid="00032887" officeooo:paragraph-rsid="00032887" style:font-size-asian="45pt" style:font-size-complex="45pt"/>
    </style:style>
    <style:style style:name="P2" style:family="paragraph" style:parent-style-name="Standard">
      <style:text-properties style:font-name="Linux Libertine G" fo:font-size="45pt" fo:font-weight="bold" officeooo:rsid="00032887" officeooo:paragraph-rsid="00032887" style:font-size-asian="45pt" style:font-weight-asian="bold" style:font-size-complex="45pt" style:font-weight-complex="bold"/>
    </style:style>
    <style:style style:name="P3" style:family="paragraph" style:parent-style-name="Standard">
      <style:text-properties fo:font-size="45pt" style:font-size-asian="45pt" style:font-size-complex="45pt"/>
    </style:style>
    <style:style style:name="P4" style:family="paragraph" style:parent-style-name="Standard">
      <style:text-properties style:font-name="Bahnschrift" fo:font-size="54pt" fo:font-weight="bold" officeooo:rsid="00032887" officeooo:paragraph-rsid="00032887" style:font-size-asian="54pt" style:font-weight-asian="bold" style:font-size-complex="54pt" style:font-weight-complex="bold"/>
    </style:style>
    <style:style style:name="P5" style:family="paragraph" style:parent-style-name="Standard">
      <style:text-properties style:font-name="Bell MT" fo:font-size="54pt" fo:font-weight="normal" officeooo:rsid="00050fd2" officeooo:paragraph-rsid="00050fd2" style:font-size-asian="54pt" style:font-weight-asian="normal" style:font-size-complex="54pt" style:font-weight-complex="normal"/>
    </style:style>
    <style:style style:name="P6" style:family="paragraph" style:parent-style-name="Standard">
      <style:text-properties style:font-name="Bell MT" fo:font-size="54pt" fo:font-weight="normal" officeooo:rsid="000654f4" officeooo:paragraph-rsid="000654f4" style:font-size-asian="54pt" style:font-weight-asian="normal" style:font-size-complex="54pt" style:font-weight-complex="normal"/>
    </style:style>
    <style:style style:name="P7" style:family="paragraph" style:parent-style-name="Standard">
      <style:text-properties style:font-name="Bell MT" fo:font-size="44pt" fo:font-weight="bold" officeooo:rsid="00032887" officeooo:paragraph-rsid="00032887" style:font-size-asian="38.5pt" style:font-weight-asian="bold" style:font-size-complex="44pt" style:font-weight-complex="bold"/>
    </style:style>
    <style:style style:name="P8" style:family="paragraph" style:parent-style-name="Standard">
      <style:text-properties style:font-name="Bell MT" fo:font-size="44pt" fo:font-weight="normal" officeooo:rsid="00050fd2" officeooo:paragraph-rsid="00050fd2" style:font-size-asian="44pt" style:font-weight-asian="normal" style:font-size-complex="44pt" style:font-weight-complex="normal"/>
    </style:style>
    <style:style style:name="P9" style:family="paragraph" style:parent-style-name="Standard">
      <style:text-properties style:font-name="Bell MT" fo:font-size="40pt" fo:font-weight="normal" officeooo:rsid="00032887" officeooo:paragraph-rsid="00032887" style:font-size-asian="40pt" style:font-weight-asian="normal" style:font-size-complex="40pt" style:font-weight-complex="normal"/>
    </style:style>
    <style:style style:name="P10" style:family="paragraph" style:parent-style-name="Standard">
      <style:text-properties style:font-name="Bell MT" fo:font-size="40pt" fo:font-weight="normal" officeooo:rsid="00050fd2" officeooo:paragraph-rsid="00050fd2" style:font-size-asian="40pt" style:font-weight-asian="normal" style:font-size-complex="40pt" style:font-weight-complex="normal"/>
    </style:style>
    <style:style style:name="P11" style:family="paragraph" style:parent-style-name="Standard">
      <style:text-properties style:font-name="Bell MT" fo:font-size="40pt" fo:font-weight="bold" officeooo:rsid="00050fd2" officeooo:paragraph-rsid="00050fd2" style:font-size-asian="40pt" style:font-weight-asian="bold" style:font-size-complex="40pt" style:font-weight-complex="bold"/>
    </style:style>
    <style:style style:name="P12" style:family="paragraph" style:parent-style-name="Standard">
      <style:text-properties style:font-name="Bell MT" fo:font-size="40pt" fo:font-style="italic" fo:font-weight="normal" officeooo:rsid="00050fd2" officeooo:paragraph-rsid="00050fd2" style:font-size-asian="40pt" style:font-style-asian="italic" style:font-weight-asian="normal" style:font-size-complex="40pt" style:font-style-complex="italic" style:font-weight-complex="normal"/>
    </style:style>
    <style:style style:name="P13" style:family="paragraph" style:parent-style-name="Standard">
      <style:text-properties style:font-name="Bahnschrift Light" fo:font-size="40pt" fo:font-weight="normal" officeooo:rsid="00050fd2" officeooo:paragraph-rsid="00050fd2" style:font-size-asian="40pt" style:font-weight-asian="normal" style:font-size-complex="40pt" style:font-weight-complex="normal"/>
    </style:style>
    <style:style style:name="P14" style:family="paragraph" style:parent-style-name="Standard">
      <style:text-properties style:font-name="Amiri" fo:font-size="40pt" fo:font-weight="normal" officeooo:rsid="000654f4" officeooo:paragraph-rsid="000654f4" style:font-size-asian="35pt" style:font-weight-asian="normal" style:font-size-complex="40pt" style:font-weight-complex="normal"/>
    </style:style>
    <style:style style:name="P15" style:family="paragraph" style:parent-style-name="Standard">
      <style:text-properties style:font-name="Amiri" fo:font-size="44pt" fo:font-weight="normal" officeooo:rsid="000654f4" officeooo:paragraph-rsid="000654f4" style:font-size-asian="38.5pt" style:font-weight-asian="normal" style:font-size-complex="44pt" style:font-weight-complex="normal"/>
    </style:style>
    <style:style style:name="P16" style:family="paragraph" style:parent-style-name="Standard">
      <style:text-properties style:font-name="Amiri" fo:font-size="44pt" fo:font-style="italic" fo:font-weight="normal" officeooo:rsid="000654f4" officeooo:paragraph-rsid="000654f4" style:font-size-asian="38.5pt" style:font-style-asian="italic" style:font-weight-asian="normal" style:font-size-complex="44pt" style:font-style-complex="italic" style:font-weight-complex="normal"/>
    </style:style>
    <style:style style:name="P17" style:family="paragraph" style:parent-style-name="Standard">
      <style:text-properties style:font-name="Amiri" fo:font-size="44pt" fo:font-style="normal" fo:font-weight="normal" officeooo:rsid="00082ae9" officeooo:paragraph-rsid="00082ae9" style:font-size-asian="38.5pt" style:font-style-asian="normal" style:font-weight-asian="normal" style:font-size-complex="44pt" style:font-style-complex="normal" style:font-weight-complex="normal"/>
    </style:style>
    <style:style style:name="P18" style:family="paragraph" style:parent-style-name="Standard">
      <style:text-properties style:font-name="Amiri" fo:font-size="44pt" fo:font-style="normal" fo:font-weight="normal" officeooo:rsid="000b6b76" officeooo:paragraph-rsid="000b6b76" style:font-size-asian="38.5pt" style:font-style-asian="normal" style:font-weight-asian="normal" style:font-size-complex="44pt" style:font-style-complex="normal" style:font-weight-complex="normal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/>
      <text:p text:style-name="P3"/>
      <text:p text:style-name="P1"/>
      <text:p text:style-name="P2">Taal Damodari:</text:p>
      <text:p text:style-name="P1"/>
      <text:p text:style-name="P4">Akhand Meherwad</text:p>
      <text:p text:style-name="P4"/>
      <text:p text:style-name="P4"/>
      <text:p text:style-name="P4"/>
      <text:p text:style-name="P4"/>
      <text:p text:style-name="P4"/>
      <text:p text:style-name="P4"/>
      <text:p text:style-name="P4"><text:soft-page-break/></text:p>
      <text:p text:style-name="P7"/>
      <text:p text:style-name="P7">Mangal Kafi</text:p>
      <text:p text:style-name="P7"/>
      <text:p text:style-name="P9">Tin tinaka dhin,</text:p>
      <text:p text:style-name="P9">tinaka tin,</text:p>
      <text:p text:style-name="P9">tinaka dhin.</text:p>
      <text:p text:style-name="P9"/>
      <text:p text:style-name="P9">Dha dha tita traka,</text:p>
      <text:p text:style-name="P9">tita traka, dhita traka.</text:p>
      <text:p text:style-name="P9"/>
      <text:p text:style-name="P9"/>
      <text:p text:style-name="P9"/>
      <text:p text:style-name="P9"/>
      <text:p text:style-name="P9"/>
      <text:p text:style-name="P9"><text:soft-page-break/></text:p>
      <text:p text:style-name="P9"><text:span text:style-name="T1">Keherwadi</text:span>: Dha ge ne tinaka dhin + <text:span text:style-name="T1">Avartan</text:span> – dhita, kita, tita </text:p>
      <text:p text:style-name="P9"/>
      <text:p text:style-name="P9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</text:p>
      <text:p text:style-name="P11">Khusatiya 1</text:p>
      <text:p text:style-name="P11"/>
      <text:p text:style-name="P10">Dhin dhin ta ta,</text:p>
      <text:p text:style-name="P10">dhin na tin</text:p>
      <text:p text:style-name="P10"/>
      <text:p text:style-name="P10">Ta ke na,</text:p>
      <text:p text:style-name="P10">dha dha tita dha dha,</text:p>
      <text:p text:style-name="P10">tin na dha tin na dha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text:soft-page-break/></text:p>
      <text:p text:style-name="P11">Khusatiya 2</text:p>
      <text:p text:style-name="P10"/>
      <text:p text:style-name="P10">Tita traka, tita tita</text:p>
      <text:p text:style-name="P10">dha tita tita, ta dhita tita</text:p>
      <text:p text:style-name="P10">tita ta na.</text:p>
      <text:p text:style-name="P10"/>
      <text:p text:style-name="P10">Dha dha, tin na na dha dha,</text:p>
      <text:p text:style-name="P10">tin na na dha, tin na na dha,</text:p>
      <text:p text:style-name="P10">dhin na, tin na na, tin na.</text:p>
      <text:p text:style-name="P10"/>
      <text:p text:style-name="P10">Dha traka, ta traka,</text:p>
      <text:p text:style-name="P10">traka dha dha traka.</text:p>
      <text:p text:style-name="P10"/>
      <text:p text:style-name="P10"/>
      <text:p text:style-name="P10"/>
      <text:p text:style-name="P10"><text:soft-page-break/></text:p>
      <text:p text:style-name="P12"/>
      <text:p text:style-name="P10"><text:span text:style-name="T1">Jhaptaal:</text:span> Dha tin na na, ta dhin na na + <text:span text:style-name="T1">Avartan –</text:span> tita, traka, tin, na, dhita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8"><text:span text:style-name="T2">Jhaptaal:</text:span> Dha tin nana, ta dhin na na.</text:p>
      <text:p text:style-name="P5"/>
      <text:p text:style-name="P6">1</text:p>
      <text:p text:style-name="P14">Ta ta traka, dhita, ta ta</text:p>
      <text:p text:style-name="P14">dhin,</text:p>
      <text:p text:style-name="P14">dhin nana tirekita, ta ta dhin</text:p>
      <text:p text:style-name="P14">ta ke na dha tin na dha dha</text:p>
      <text:p text:style-name="P15">ta ta tin.</text:p>
      <text:p text:style-name="P15"/>
      <text:p text:style-name="P15"><text:soft-page-break/></text:p>
      <text:p text:style-name="P15">2</text:p>
      <text:p text:style-name="P15">Dha tita ka ta, </text:p>
      <text:p text:style-name="P15">ta tita kat ta,</text:p>
      <text:p text:style-name="P15">tin tita tita,</text:p>
      <text:p text:style-name="P15">ta dha tin,</text:p>
      <text:p text:style-name="P15">dha tita ta dha,</text:p>
      <text:p text:style-name="P15">tit tin na, tin dhin na</text:p>
      <text:p text:style-name="P15"/>
      <text:p text:style-name="P15"><text:soft-page-break/></text:p>
      <text:p text:style-name="P15">3</text:p>
      <text:p text:style-name="P15">Tin na ke na,</text:p>
      <text:p text:style-name="P15">dha dha traka,</text:p>
      <text:p text:style-name="P15">dhin tita dha dha,</text:p>
      <text:p text:style-name="P15">ta na, tin, ta ta</text:p>
      <text:p text:style-name="P15">tin na, ta dhin tin na.</text:p>
      <text:p text:style-name="P15"/>
      <text:p text:style-name="P15"/>
      <text:p text:style-name="P15"><text:soft-page-break/></text:p>
      <text:p text:style-name="P15">4</text:p>
      <text:p text:style-name="P15">tita traka dhin,</text:p>
      <text:p text:style-name="P15">tita tin dhin,</text:p>
      <text:p text:style-name="P15">dha tita, ta tita</text:p>
      <text:p text:style-name="P15">ta ta tin dhin.</text:p>
      <text:p text:style-name="P16"/>
      <text:p text:style-name="P16"/>
      <text:p text:style-name="P16"/>
      <text:p text:style-name="P16"><text:soft-page-break/></text:p>
      <text:p text:style-name="P16">5</text:p>
      <text:p text:style-name="P16">Dha ge na traka traka,</text:p>
      <text:p text:style-name="P16">ta ke na traka traka.</text:p>
      <text:p text:style-name="P16">Dha dha traka traka,</text:p>
      <text:p text:style-name="P16">ta ta traka traka.</text:p>
      <text:p text:style-name="P16"/>
      <text:p text:style-name="P16"/>
      <text:p text:style-name="P16"/>
      <text:p text:style-name="P16"><text:soft-page-break/>6</text:p>
      <text:p text:style-name="P18">Swarna-taala s<text:span text:style-name="T1">ammela</text:span>n</text:p>
      <text:p text:style-name="P17"/>
      <text:p text:style-name="P17">Ta dha tire dhire,</text:p>
      <text:p text:style-name="P17">tin tita dhir, dha ke na</text:p>
      <text:p text:style-name="P17">tire dhita ka tin, tita ka</text:p>
      <text:p text:style-name="P17">dha tir dhir.</text:p>
      <text:p text:style-name="P16"/>
      <text:p text:style-name="P16"/>
      <text:p text:style-name="P13"><draw:frame draw:style-name="fr1" draw:name="Image1" text:anchor-type="paragraph" svg:x="4.68cm" svg:y="1.348cm" svg:width="6.583cm" svg:height="4.699cm" draw:z-index="0"><draw:image xlink:href="Pictures/1000000000000137000000DE158DC513F960390F.jpg" xlink:type="simple" xlink:show="embed" xlink:actuate="onLoad" loext:mime-type="image/jpeg"/></draw:frame><text:soft-page-break/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<text:soft-page-break/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<text:soft-pag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Amiri" svg:font-family="Amiri" style:font-pitch="variable"/>
    <style:font-face style:name="Linux Libertine G" svg:font-family="'Linux Libertine G'" style:font-pitch="variable"/>
    <style:font-face style:name="Bell MT" svg:font-family="'Bell MT'" style:font-family-generic="roman" style:font-pitch="variable"/>
    <style:font-face style:name="Liberation Serif" svg:font-family="'Liberation Serif'" style:font-family-generic="roman" style:font-pitch="variable"/>
    <style:font-face style:name="Bahnschrift" svg:font-family="Bahnschrift" style:font-family-generic="swiss" style:font-pitch="variable"/>
    <style:font-face style:name="Bahnschrift Light" svg:font-family="'Bahnschrift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GB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10-22T16:42:06.579000000</meta:creation-date>
    <dc:date>2024-11-05T15:39:20.046000000</dc:date>
    <meta:editing-duration>PT38M26S</meta:editing-duration>
    <meta:editing-cycles>3</meta:editing-cycles>
    <meta:generator>LibreOffice/6.3.5.2$Windows_X86_64 LibreOffice_project/dd0751754f11728f69b42ee2af66670068624673</meta:generator>
    <meta:document-statistic meta:table-count="0" meta:image-count="1" meta:object-count="0" meta:page-count="15" meta:paragraph-count="61" meta:word-count="253" meta:character-count="1112" meta:non-whitespace-character-count="916"/>
  </office:meta>
</office:document-meta>
</file>