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Amiri Quran" svg:font-family="'Amiri Quran'" style:font-pitch="variable"/>
    <style:font-face style:name="Bell MT" svg:font-family="'Bell MT'" style:font-family-generic="roman" style:font-pitch="variable"/>
    <style:font-face style:name="Book Antiqua" svg:font-family="'Book Antiqua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Liberation Serif" fo:font-size="44pt" style:font-size-asian="38.5pt" style:font-size-complex="44pt"/>
    </style:style>
    <style:style style:name="P2" style:family="paragraph" style:parent-style-name="Standard">
      <style:text-properties style:font-name="Liberation Serif" fo:font-size="44pt" fo:font-style="normal" fo:font-weight="bold" officeooo:rsid="001c5c9b" officeooo:paragraph-rsid="001c5c9b" style:font-size-asian="44pt" style:font-style-asian="normal" style:font-weight-asian="bold" style:font-size-complex="44pt" style:font-style-complex="normal" style:font-weight-complex="bold"/>
    </style:style>
    <style:style style:name="P3" style:family="paragraph" style:parent-style-name="Standard">
      <style:text-properties style:font-name="Liberation Serif" fo:font-size="60pt" fo:font-style="normal" officeooo:rsid="001c5c9b" officeooo:paragraph-rsid="001c5c9b" style:font-size-asian="60pt" style:font-style-asian="normal" style:font-size-complex="60pt" style:font-style-complex="normal"/>
    </style:style>
    <style:style style:name="P4" style:family="paragraph" style:parent-style-name="Standard">
      <style:text-properties style:font-name="Liberation Serif" fo:font-size="60pt" fo:font-style="normal" fo:font-weight="normal" officeooo:rsid="001ce43c" officeooo:paragraph-rsid="001ce43c" style:font-size-asian="60pt" style:font-style-asian="normal" style:font-weight-asian="normal" style:font-size-complex="60pt" style:font-style-complex="normal" style:font-weight-complex="normal"/>
    </style:style>
    <style:style style:name="P5" style:family="paragraph" style:parent-style-name="Standard">
      <style:text-properties style:font-name="Liberation Serif" fo:font-size="60pt" fo:font-style="italic" officeooo:rsid="001c5c9b" officeooo:paragraph-rsid="001c5c9b" style:font-size-asian="60pt" style:font-style-asian="italic" style:font-size-complex="60pt" style:font-style-complex="italic"/>
    </style:style>
    <style:style style:name="P6" style:family="paragraph" style:parent-style-name="Standard">
      <style:text-properties style:font-name="Liberation Serif" fo:font-size="54pt" fo:font-style="normal" fo:font-weight="bold" officeooo:rsid="001c5c9b" officeooo:paragraph-rsid="001c5c9b" style:font-size-asian="47.25pt" style:font-style-asian="normal" style:font-weight-asian="bold" style:font-size-complex="54pt" style:font-style-complex="normal" style:font-weight-complex="bold"/>
    </style:style>
    <style:style style:name="P7" style:family="paragraph" style:parent-style-name="Standard">
      <style:text-properties style:font-name="Liberation Serif" fo:font-size="54pt" fo:font-style="normal" fo:font-weight="bold" officeooo:rsid="001c5c9b" officeooo:paragraph-rsid="001c5c9b" style:font-size-asian="54pt" style:font-style-asian="normal" style:font-weight-asian="bold" style:font-size-complex="54pt" style:font-style-complex="normal" style:font-weight-complex="bold"/>
    </style:style>
    <style:style style:name="P8" style:family="paragraph" style:parent-style-name="Standard">
      <style:text-properties style:font-name="Liberation Serif" fo:font-size="48pt" fo:font-style="normal" fo:font-weight="normal" officeooo:rsid="001c5c9b" officeooo:paragraph-rsid="001c5c9b" style:font-size-asian="42pt" style:font-style-asian="normal" style:font-weight-asian="normal" style:font-size-complex="48pt" style:font-style-complex="normal" style:font-weight-complex="normal"/>
    </style:style>
    <style:style style:name="P9" style:family="paragraph" style:parent-style-name="Standard">
      <style:text-properties style:font-name="Liberation Serif" fo:font-size="48pt" fo:font-style="italic" fo:font-weight="normal" officeooo:rsid="001c5c9b" officeooo:paragraph-rsid="001c5c9b" style:font-size-asian="42pt" style:font-style-asian="italic" style:font-weight-asian="normal" style:font-size-complex="48pt" style:font-style-complex="italic" style:font-weight-complex="normal"/>
    </style:style>
    <style:style style:name="P10" style:family="paragraph" style:parent-style-name="Standard">
      <style:text-properties style:font-name="Liberation Serif" fo:font-size="40pt" fo:font-style="normal" fo:font-weight="normal" officeooo:rsid="001ce43c" officeooo:paragraph-rsid="001ce43c" style:font-size-asian="40pt" style:font-style-asian="normal" style:font-weight-asian="normal" style:font-size-complex="40pt" style:font-style-complex="normal" style:font-weight-complex="normal"/>
    </style:style>
    <style:style style:name="P11" style:family="paragraph" style:parent-style-name="Standard">
      <style:text-properties style:font-name="Liberation Serif" fo:font-size="40pt" fo:font-style="normal" fo:font-weight="normal" officeooo:rsid="001ce43c" officeooo:paragraph-rsid="001ce43c" style:font-size-asian="35pt" style:font-style-asian="normal" style:font-weight-asian="normal" style:font-size-complex="40pt" style:font-style-complex="normal" style:font-weight-complex="normal"/>
    </style:style>
    <style:style style:name="P12" style:family="paragraph" style:parent-style-name="Standard">
      <style:text-properties style:font-name="Liberation Serif" fo:font-size="40pt" fo:font-style="normal" fo:font-weight="bold" officeooo:rsid="001c5c9b" officeooo:paragraph-rsid="001c5c9b" style:font-size-asian="40pt" style:font-style-asian="normal" style:font-weight-asian="bold" style:font-size-complex="40pt" style:font-style-complex="normal" style:font-weight-complex="bold"/>
    </style:style>
    <style:style style:name="P13" style:family="paragraph" style:parent-style-name="Standard">
      <style:text-properties style:font-name="Liberation Serif" fo:font-size="36pt" fo:font-style="normal" fo:font-weight="normal" officeooo:rsid="001ce43c" officeooo:paragraph-rsid="001ce43c" style:font-size-asian="36pt" style:font-style-asian="normal" style:font-weight-asian="normal" style:font-size-complex="36pt" style:font-style-complex="normal" style:font-weight-complex="normal"/>
    </style:style>
    <style:style style:name="P14" style:family="paragraph" style:parent-style-name="Standard">
      <style:text-properties style:font-name="Liberation Serif" fo:font-size="36pt" fo:font-style="italic" fo:font-weight="normal" officeooo:rsid="001ce43c" officeooo:paragraph-rsid="001ce43c" style:font-size-asian="36pt" style:font-style-asian="italic" style:font-weight-asian="normal" style:font-size-complex="36pt" style:font-style-complex="italic" style:font-weight-complex="normal"/>
    </style:style>
    <style:style style:name="P15" style:family="paragraph" style:parent-style-name="Standard">
      <style:text-properties style:font-name="Liberation Serif" fo:font-size="32pt" fo:font-style="normal" fo:font-weight="normal" officeooo:rsid="001ce43c" officeooo:paragraph-rsid="001ce43c" style:font-size-asian="32pt" style:font-style-asian="normal" style:font-weight-asian="normal" style:font-size-complex="32pt" style:font-style-complex="normal" style:font-weight-complex="normal"/>
    </style:style>
    <style:style style:name="P16" style:family="paragraph" style:parent-style-name="Standard">
      <style:text-properties style:font-name="Liberation Serif" fo:font-size="32pt" fo:font-style="italic" fo:font-weight="normal" officeooo:rsid="001ce43c" officeooo:paragraph-rsid="001ce43c" style:font-size-asian="32pt" style:font-style-asian="italic" style:font-weight-asian="normal" style:font-size-complex="32pt" style:font-style-complex="italic" style:font-weight-complex="normal"/>
    </style:style>
    <style:style style:name="P17" style:family="paragraph" style:parent-style-name="Standard">
      <style:text-properties style:font-name="Book Antiqua" fo:font-size="48pt" fo:font-style="italic" fo:font-weight="normal" officeooo:rsid="001c5c9b" officeooo:paragraph-rsid="001c5c9b" style:font-size-asian="42pt" style:font-style-asian="italic" style:font-weight-asian="normal" style:font-size-complex="48pt" style:font-style-complex="italic" style:font-weight-complex="normal"/>
    </style:style>
    <style:style style:name="P18" style:family="paragraph" style:parent-style-name="Standard">
      <style:text-properties style:font-name="Book Antiqua" fo:font-size="48pt" fo:font-style="normal" fo:font-weight="normal" officeooo:rsid="001c5c9b" officeooo:paragraph-rsid="001c5c9b" style:font-size-asian="42pt" style:font-style-asian="normal" style:font-weight-asian="normal" style:font-size-complex="48pt" style:font-style-complex="normal" style:font-weight-complex="normal"/>
    </style:style>
    <style:style style:name="P19" style:family="paragraph" style:parent-style-name="Standard">
      <style:text-properties style:font-name="Book Antiqua" fo:font-size="54pt" fo:font-style="italic" fo:font-weight="normal" officeooo:rsid="001c5c9b" officeooo:paragraph-rsid="001c5c9b" style:font-size-asian="54pt" style:font-style-asian="italic" style:font-weight-asian="normal" style:font-size-complex="54pt" style:font-style-complex="italic" style:font-weight-complex="normal"/>
    </style:style>
    <style:style style:name="P20" style:family="paragraph" style:parent-style-name="Standard">
      <style:text-properties style:font-name="Amiri Quran" fo:font-size="40pt" fo:font-style="italic" fo:font-weight="normal" officeooo:rsid="001e8d57" officeooo:paragraph-rsid="001e8d57" style:font-size-asian="35pt" style:font-style-asian="italic" style:font-weight-asian="normal" style:font-size-complex="40pt" style:font-style-complex="italic" style:font-weight-complex="normal"/>
    </style:style>
    <style:style style:name="P21" style:family="paragraph" style:parent-style-name="Standard">
      <style:text-properties style:font-name="Amiri Quran" fo:font-size="40pt" fo:font-style="normal" fo:font-weight="normal" officeooo:rsid="001e8d57" officeooo:paragraph-rsid="001e8d57" style:font-size-asian="35pt" style:font-style-asian="normal" style:font-weight-asian="normal" style:font-size-complex="40pt" style:font-style-complex="normal" style:font-weight-complex="normal"/>
    </style:style>
    <style:style style:name="P22" style:family="paragraph" style:parent-style-name="Standard">
      <style:text-properties style:font-name="Amiri Quran" fo:font-size="36pt" fo:font-style="italic" fo:font-weight="normal" officeooo:rsid="001e8d57" officeooo:paragraph-rsid="001e8d57" style:font-size-asian="36pt" style:font-style-asian="italic" style:font-weight-asian="normal" style:font-size-complex="36pt" style:font-style-complex="italic" style:font-weight-complex="normal"/>
    </style:style>
    <style:style style:name="P23" style:family="paragraph" style:parent-style-name="Standard">
      <style:text-properties style:font-name="Bell MT" fo:font-size="44pt" fo:font-style="normal" fo:font-weight="normal" officeooo:rsid="001e8d57" officeooo:paragraph-rsid="001e8d57" style:font-size-asian="38.5pt" style:font-style-asian="normal" style:font-weight-asian="normal" style:font-size-complex="44pt" style:font-style-complex="normal" style:font-weight-complex="normal"/>
    </style:style>
    <style:style style:name="P24" style:family="paragraph" style:parent-style-name="Standard">
      <style:text-properties style:font-name="Bell MT" fo:font-size="44pt" fo:font-style="italic" fo:font-weight="normal" officeooo:rsid="001e8d57" officeooo:paragraph-rsid="001e8d57" style:font-size-asian="38.5pt" style:font-style-asian="italic" style:font-weight-asian="normal" style:font-size-complex="44pt" style:font-style-complex="italic" style:font-weight-complex="normal"/>
    </style:style>
    <style:style style:name="P25" style:family="paragraph" style:parent-style-name="Standard">
      <style:text-properties style:font-name="Bell MT" fo:font-size="48pt" fo:font-style="italic" fo:font-weight="normal" officeooo:rsid="001e8d57" officeooo:paragraph-rsid="001e8d57" style:font-size-asian="42pt" style:font-style-asian="italic" style:font-weight-asian="normal" style:font-size-complex="48pt" style:font-style-complex="italic" style:font-weight-complex="normal"/>
    </style:style>
    <style:style style:name="P26" style:family="paragraph" style:parent-style-name="Standard">
      <style:text-properties style:font-name="Liberation Serif" fo:font-size="44pt" fo:font-style="italic" fo:font-weight="normal" officeooo:rsid="001ce43c" officeooo:paragraph-rsid="001ce43c" style:font-size-asian="38.5pt" style:font-style-asian="italic" style:font-weight-asian="normal" style:font-size-complex="44pt" style:font-style-complex="italic" style:font-weight-complex="normal"/>
    </style:style>
    <style:style style:name="P27" style:family="paragraph" style:parent-style-name="Standard">
      <style:text-properties style:font-name="Liberation Serif" fo:font-size="32pt" fo:font-style="italic" fo:font-weight="normal" officeooo:rsid="001ce43c" officeooo:paragraph-rsid="001ce43c" style:font-size-asian="32pt" style:font-style-asian="italic" style:font-weight-asian="normal" style:font-size-complex="32pt" style:font-style-complex="italic" style:font-weight-complex="normal"/>
    </style:style>
    <style:style style:name="T1" style:family="text">
      <style:text-properties fo:font-style="italic" style:font-style-asian="italic" style:font-style-complex="italic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/>
      <text:p text:style-name="Standard"/>
      <text:p text:style-name="Standard"/>
      <text:p text:style-name="P1"/>
      <text:p text:style-name="P3">Taal Damodari:</text:p>
      <text:p text:style-name="P3"/>
      <text:p text:style-name="P3">Part 5</text:p>
      <text:p text:style-name="P3"/>
      <text:p text:style-name="P5">Awadh, Kafi</text:p>
      <text:p text:style-name="P5"/>
      <text:p text:style-name="P5"/>
      <text:p text:style-name="P5"/>
      <text:p text:style-name="P5"/>
      <text:p text:style-name="P5"><text:soft-page-break/></text:p>
      <text:p text:style-name="P6">Roshan Kafi Oudh</text:p>
      <text:p text:style-name="P6"/>
      <text:p text:style-name="P8">Tirekita,</text:p>
      <text:p text:style-name="P8">dha dha tin na,</text:p>
      <text:p text:style-name="P8"/>
      <text:p text:style-name="P8">Dha dha tirekita,</text:p>
      <text:p text:style-name="P8">ta ta,</text:p>
      <text:p text:style-name="P8"/>
      <text:p text:style-name="P8">Tita kat ta tak,</text:p>
      <text:p text:style-name="P8">tita kat ta, na na.</text:p>
      <text:p text:style-name="P8"/>
      <text:p text:style-name="P8"><text:soft-page-break/></text:p>
      <text:p text:style-name="P19">Farodast</text:p>
      <text:p text:style-name="P19"/>
      <text:p text:style-name="P18">Ta ge, tirekita</text:p>
      <text:p text:style-name="P18">ta, tirekita</text:p>
      <text:p text:style-name="P18">kat ta, tirekita</text:p>
      <text:p text:style-name="P18">dhin dha</text:p>
      <text:p text:style-name="P18"/>
      <text:p text:style-name="P18">Dhin na, ge na,</text:p>
      <text:p text:style-name="P18">ghe ghe na dhin na.</text:p>
      <text:p text:style-name="P18"/>
      <text:p text:style-name="P18"/>
      <text:p text:style-name="P18"><text:soft-page-break/></text:p>
      <text:p text:style-name="P18"/>
      <text:p text:style-name="P17"/>
      <text:p text:style-name="P17">Dhita kat ta, </text:p>
      <text:p text:style-name="P17">Dhita kat ta,</text:p>
      <text:p text:style-name="P17">Dhita kat</text:p>
      <text:p text:style-name="P17"/>
      <text:p text:style-name="P9"/>
      <text:p text:style-name="P9"/>
      <text:p text:style-name="P8"/>
      <text:p text:style-name="P8"/>
      <text:p text:style-name="P8"/>
      <text:p text:style-name="P3"><text:soft-page-break/></text:p>
      <text:p text:style-name="P2">Dhyana – lay</text:p>
      <text:p text:style-name="P7"/>
      <text:p text:style-name="P10">Ta na, Dha na,</text:p>
      <text:p text:style-name="P10">dhir dhir dha na,</text:p>
      <text:p text:style-name="P10">tir tir ta na.</text:p>
      <text:p text:style-name="P10"/>
      <text:p text:style-name="P10">Ghe na, dha dha</text:p>
      <text:p text:style-name="P10">tirekita, tirekita</text:p>
      <text:p text:style-name="P10"/>
      <text:p text:style-name="P10">ta ke na, tin na ke na</text:p>
      <text:p text:style-name="P10">tir dhir dhin nana dha.</text:p>
      <text:p text:style-name="P10"/>
      <text:p text:style-name="P10"/>
      <text:p text:style-name="P10"><text:soft-page-break/></text:p>
      <text:p text:style-name="P10"/>
      <text:p text:style-name="P13">Avadh, <text:span text:style-name="T1">chaap</text:span></text:p>
      <text:p text:style-name="P26"/>
      <text:p text:style-name="P16">Ta dhir dhita ta,</text:p>
      <text:p text:style-name="P16">dhita ta, dha </text:p>
      <text:p text:style-name="P16"/>
      <text:p text:style-name="P16">Dhita dhita dha dha,</text:p>
      <text:p text:style-name="P16">dhita tita dha</text:p>
      <text:p text:style-name="P16"/>
      <text:p text:style-name="P15">Ta ke na dhita kat ta</text:p>
      <text:p text:style-name="P15"/>
      <text:p text:style-name="P16">Dhin na ge na,</text:p>
      <text:p text:style-name="P16">tir, tir, tirkita</text:p>
      <text:p text:style-name="P16"/>
      <text:p text:style-name="P16">tin na ke na dhir dhir ta.</text:p>
      <text:p text:style-name="P16"/>
      <text:p text:style-name="P16"/>
      <text:p text:style-name="P16"><text:soft-page-break/></text:p>
      <text:p text:style-name="P16"/>
      <text:p text:style-name="P22">Ta na dha na,</text:p>
      <text:p text:style-name="P22">dhin dhin na na</text:p>
      <text:p text:style-name="P22">tin na na traka dha</text:p>
      <text:p text:style-name="P22">Dha tita dha dha tita</text:p>
      <text:p text:style-name="P22">ta na dha ge na dha,</text:p>
      <text:p text:style-name="P22">dha ti na dhin dhin na.</text:p>
      <text:p text:style-name="P20"/>
      <text:p text:style-name="P14"><text:soft-page-break/></text:p>
      <text:p text:style-name="P21">Dha dhin na tita kat ta</text:p>
      <text:p text:style-name="P21">dhin na, dha dha dhin.</text:p>
      <text:p text:style-name="P21"/>
      <text:p text:style-name="P21">Dhir ta ta, dhir na na,</text:p>
      <text:p text:style-name="P21">ta dhir, dhir na, tir tir</text:p>
      <text:p text:style-name="P21">Ta dhir dhita tin na.</text:p>
      <text:p text:style-name="P21"/>
      <text:p text:style-name="P14"><text:soft-page-break/></text:p>
      <text:p text:style-name="P11"/>
      <text:p text:style-name="P25">Lingam</text:p>
      <text:p text:style-name="P23"/>
      <text:p text:style-name="P23">Dha na na dhita kat ta,</text:p>
      <text:p text:style-name="P23">dhin na na dhita kat,</text:p>
      <text:p text:style-name="P23">tita kat ta,</text:p>
      <text:p text:style-name="P23">dhita kat ta,</text:p>
      <text:p text:style-name="P23"/>
      <text:p text:style-name="P24">dhin na na dha na tin.</text:p>
      <text:p text:style-name="P24"/>
      <text:p text:style-name="P24"/>
      <text:p text:style-name="P24"/>
      <text:p text:style-name="P24"/>
      <text:p text:style-name="P24"/>
      <text:p text:style-name="P24"><text:soft-page-break/></text:p>
      <text:p text:style-name="P24"/>
      <text:p text:style-name="P24"/>
      <text:p text:style-name="P11"/>
      <text:p text:style-name="P12"/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Amiri Quran" svg:font-family="'Amiri Quran'" style:font-pitch="variable"/>
    <style:font-face style:name="Bell MT" svg:font-family="'Bell MT'" style:font-family-generic="roman" style:font-pitch="variable"/>
    <style:font-face style:name="Book Antiqua" svg:font-family="'Book Antiqua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GB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GB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10-29T15:32:21.102000000</meta:creation-date>
    <dc:date>2024-11-05T15:40:29.424000000</dc:date>
    <meta:editing-duration>PT7M6S</meta:editing-duration>
    <meta:editing-cycles>3</meta:editing-cycles>
    <meta:generator>LibreOffice/6.3.5.2$Windows_X86_64 LibreOffice_project/dd0751754f11728f69b42ee2af66670068624673</meta:generator>
    <meta:document-statistic meta:table-count="0" meta:image-count="0" meta:object-count="0" meta:page-count="10" meta:paragraph-count="54" meta:word-count="206" meta:character-count="870" meta:non-whitespace-character-count="715"/>
  </office:meta>
</office:document-meta>
</file>