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ucida Sans1" svg:font-family="'Lucida Sans'" style:font-family-generic="swiss"/>
    <style:font-face style:name="Amiri" svg:font-family="Amiri" style:font-pitch="variable"/>
    <style:font-face style:name="Baskerville Old Face" svg:font-family="'Baskerville Old Face'" style:font-family-generic="roman" style:font-pitch="variable"/>
    <style:font-face style:name="Bell MT" svg:font-family="'Bell MT'" style:font-family-generic="roman" style:font-pitch="variable"/>
    <style:font-face style:name="Bodoni MT" svg:font-family="'Bodoni MT'" style:font-family-generic="roman" style:font-pitch="variable"/>
    <style:font-face style:name="Book Antiqua" svg:font-family="'Book Antiqua'" style:font-family-generic="roman" style:font-pitch="variable"/>
    <style:font-face style:name="Goudy Old Style" svg:font-family="'Goudy Old Style'" style:font-family-generic="roman" style:font-pitch="variable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Arial Narrow" svg:font-family="'Arial Narrow'" style:font-family-generic="swiss" style:font-pitch="variable"/>
    <style:font-face style:name="Bahnschrift" svg:font-family="Bahnschrift" style:font-family-generic="swiss" style:font-pitch="variable"/>
    <style:font-face style:name="Bahnschrift SemiCondensed" svg:font-family="'Bahnschrift SemiCondensed'" style:font-family-generic="swiss" style:font-pitch="variable"/>
    <style:font-face style:name="Bahnschrift SemiLight" svg:font-family="'Bahnschrift SemiLight'" style:font-family-generic="swiss" style:font-pitch="variable"/>
    <style:font-face style:name="Leelawadee UI Semilight" svg:font-family="'Leelawadee UI Semi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style:font-name="Leelawadee UI Semilight" fo:font-size="40pt" officeooo:rsid="0013e5a8" officeooo:paragraph-rsid="0013e5a8" style:font-size-asian="40pt" style:font-size-complex="40pt"/>
    </style:style>
    <style:style style:name="P2" style:family="paragraph" style:parent-style-name="Standard">
      <style:text-properties style:font-name="Leelawadee UI Semilight" fo:font-size="40pt" fo:font-weight="bold" officeooo:rsid="0013e5a8" officeooo:paragraph-rsid="0013e5a8" style:font-size-asian="40pt" style:font-weight-asian="bold" style:font-size-complex="40pt" style:font-weight-complex="bold"/>
    </style:style>
    <style:style style:name="P3" style:family="paragraph" style:parent-style-name="Standard">
      <style:text-properties style:font-name="Leelawadee UI Semilight" fo:font-size="40pt" fo:font-style="italic" fo:font-weight="bold" officeooo:rsid="0013e5a8" officeooo:paragraph-rsid="0013e5a8" style:font-size-asian="40pt" style:font-style-asian="italic" style:font-weight-asian="bold" style:font-size-complex="40pt" style:font-style-complex="italic" style:font-weight-complex="bold"/>
    </style:style>
    <style:style style:name="P4" style:family="paragraph" style:parent-style-name="Standard">
      <style:text-properties style:font-name="Arial" fo:font-size="40pt" fo:font-style="italic" fo:font-weight="normal" officeooo:rsid="0013e5a8" officeooo:paragraph-rsid="0013e5a8" style:font-size-asian="40pt" style:font-style-asian="italic" style:font-weight-asian="normal" style:font-size-complex="40pt" style:font-style-complex="italic" style:font-weight-complex="normal"/>
    </style:style>
    <style:style style:name="P5" style:family="paragraph" style:parent-style-name="Standard">
      <style:text-properties style:font-name="Arial" fo:font-size="40pt" fo:font-style="italic" fo:font-weight="normal" officeooo:rsid="0013ec2a" officeooo:paragraph-rsid="0013ec2a" style:font-size-asian="40pt" style:font-style-asian="italic" style:font-weight-asian="normal" style:font-size-complex="40pt" style:font-style-complex="italic" style:font-weight-complex="normal"/>
    </style:style>
    <style:style style:name="P6" style:family="paragraph" style:parent-style-name="Standard">
      <style:text-properties style:font-name="Arial" fo:font-size="40pt" fo:font-style="italic" fo:font-weight="normal" officeooo:rsid="0013ec2a" officeooo:paragraph-rsid="001522c7" style:font-size-asian="40pt" style:font-style-asian="italic" style:font-weight-asian="normal" style:font-size-complex="40pt" style:font-style-complex="italic" style:font-weight-complex="normal"/>
    </style:style>
    <style:style style:name="P7" style:family="paragraph" style:parent-style-name="Standard">
      <style:text-properties style:font-name="Arial" fo:font-size="40pt" fo:font-style="italic" fo:font-weight="normal" officeooo:rsid="001522c7" officeooo:paragraph-rsid="001522c7" style:font-size-asian="40pt" style:font-style-asian="italic" style:font-weight-asian="normal" style:font-size-complex="40pt" style:font-style-complex="italic" style:font-weight-complex="normal"/>
    </style:style>
    <style:style style:name="P8" style:family="paragraph" style:parent-style-name="Standard">
      <style:text-properties style:font-name="Arial" fo:font-size="40pt" fo:font-style="italic" fo:font-weight="normal" officeooo:rsid="0015e0e4" officeooo:paragraph-rsid="0015e0e4" style:font-size-asian="40pt" style:font-style-asian="italic" style:font-weight-asian="normal" style:font-size-complex="40pt" style:font-style-complex="italic" style:font-weight-complex="normal"/>
    </style:style>
    <style:style style:name="P9" style:family="paragraph" style:parent-style-name="Standard">
      <style:text-properties style:font-name="Arial" fo:font-size="40pt" fo:font-style="normal" fo:font-weight="normal" officeooo:rsid="0013e5a8" officeooo:paragraph-rsid="0013e5a8" style:font-size-asian="40pt" style:font-style-asian="normal" style:font-weight-asian="normal" style:font-size-complex="40pt" style:font-style-complex="normal" style:font-weight-complex="normal"/>
    </style:style>
    <style:style style:name="P10" style:family="paragraph" style:parent-style-name="Standard">
      <style:text-properties style:font-name="Bahnschrift SemiLight" fo:font-size="40pt" fo:font-style="normal" fo:font-weight="normal" officeooo:rsid="0013ec2a" officeooo:paragraph-rsid="0013ec2a" style:font-size-asian="40pt" style:font-style-asian="normal" style:font-weight-asian="normal" style:font-size-complex="40pt" style:font-style-complex="normal" style:font-weight-complex="normal"/>
    </style:style>
    <style:style style:name="P11" style:family="paragraph" style:parent-style-name="Standard">
      <style:text-properties style:font-name="Amiri" fo:font-size="40pt" fo:font-style="italic" fo:font-weight="normal" officeooo:rsid="001522c7" officeooo:paragraph-rsid="001522c7" style:font-size-asian="40pt" style:font-style-asian="italic" style:font-weight-asian="normal" style:font-size-complex="40pt" style:font-style-complex="italic" style:font-weight-complex="normal"/>
    </style:style>
    <style:style style:name="P12" style:family="paragraph" style:parent-style-name="Standard">
      <style:text-properties style:font-name="Amiri" fo:font-size="40pt" fo:font-style="italic" fo:font-weight="normal" officeooo:rsid="0015e0e4" officeooo:paragraph-rsid="0015e0e4" style:font-size-asian="40pt" style:font-style-asian="italic" style:font-weight-asian="normal" style:font-size-complex="40pt" style:font-style-complex="italic" style:font-weight-complex="normal"/>
    </style:style>
    <style:style style:name="P13" style:family="paragraph" style:parent-style-name="Standard">
      <style:text-properties style:font-name="Amiri" fo:font-size="40pt" fo:font-style="italic" fo:font-weight="normal" officeooo:rsid="00172b98" officeooo:paragraph-rsid="00172b98" style:font-size-asian="40pt" style:font-style-asian="italic" style:font-weight-asian="normal" style:font-size-complex="40pt" style:font-style-complex="italic" style:font-weight-complex="normal"/>
    </style:style>
    <style:style style:name="P14" style:family="paragraph" style:parent-style-name="Standard">
      <style:text-properties style:font-name="Amiri" fo:font-size="40pt" fo:font-style="italic" fo:font-weight="normal" officeooo:rsid="0013e5a8" officeooo:paragraph-rsid="0013e5a8" style:font-size-asian="40pt" style:font-style-asian="italic" style:font-weight-asian="normal" style:font-size-complex="40pt" style:font-style-complex="italic" style:font-weight-complex="normal"/>
    </style:style>
    <style:style style:name="P15" style:family="paragraph" style:parent-style-name="Standard">
      <style:text-properties style:font-name="Amiri" fo:font-size="40pt" fo:font-style="italic" fo:font-weight="bold" officeooo:rsid="00172b98" officeooo:paragraph-rsid="00172b98" style:font-size-asian="40pt" style:font-style-asian="italic" style:font-weight-asian="bold" style:font-size-complex="40pt" style:font-style-complex="italic" style:font-weight-complex="bold"/>
    </style:style>
    <style:style style:name="P16" style:family="paragraph" style:parent-style-name="Standard">
      <style:text-properties style:font-name="Amiri" fo:font-size="39pt" fo:font-style="italic" fo:font-weight="normal" officeooo:rsid="00172b98" officeooo:paragraph-rsid="00172b98" style:font-size-asian="39pt" style:font-style-asian="italic" style:font-weight-asian="normal" style:font-size-complex="39pt" style:font-style-complex="italic" style:font-weight-complex="normal"/>
    </style:style>
    <style:style style:name="P17" style:family="paragraph" style:parent-style-name="Standard">
      <style:text-properties style:font-name="Bodoni MT" fo:font-size="45pt" fo:font-style="italic" fo:font-weight="normal" officeooo:rsid="0013e5a8" officeooo:paragraph-rsid="0013e5a8" style:font-size-asian="45pt" style:font-style-asian="italic" style:font-weight-asian="normal" style:font-size-complex="45pt" style:font-style-complex="italic" style:font-weight-complex="normal"/>
    </style:style>
    <style:style style:name="P18" style:family="paragraph" style:parent-style-name="Standard">
      <style:text-properties style:font-name="Baskerville Old Face" fo:font-size="40pt" fo:font-style="italic" fo:font-weight="normal" officeooo:rsid="001522c7" officeooo:paragraph-rsid="001522c7" style:font-size-asian="40pt" style:font-style-asian="italic" style:font-weight-asian="normal" style:font-size-complex="40pt" style:font-style-complex="italic" style:font-weight-complex="normal"/>
    </style:style>
    <style:style style:name="P19" style:family="paragraph" style:parent-style-name="Standard">
      <style:text-properties style:font-name="Baskerville Old Face" fo:font-size="40pt" fo:font-style="italic" fo:font-weight="normal" officeooo:rsid="0013ec2a" officeooo:paragraph-rsid="001522c7" style:font-size-asian="40pt" style:font-style-asian="italic" style:font-weight-asian="normal" style:font-size-complex="40pt" style:font-style-complex="italic" style:font-weight-complex="normal"/>
    </style:style>
    <style:style style:name="P20" style:family="paragraph" style:parent-style-name="Standard">
      <style:text-properties style:font-name="Baskerville Old Face" fo:font-size="40pt" fo:font-style="italic" fo:font-weight="normal" officeooo:rsid="0013ec2a" officeooo:paragraph-rsid="0013ec2a" style:font-size-asian="40pt" style:font-style-asian="italic" style:font-weight-asian="normal" style:font-size-complex="40pt" style:font-style-complex="italic" style:font-weight-complex="normal"/>
    </style:style>
    <style:style style:name="P21" style:family="paragraph" style:parent-style-name="Standard">
      <style:text-properties style:font-name="Baskerville Old Face" fo:font-size="41pt" fo:font-weight="bold" officeooo:rsid="0013e5a8" officeooo:paragraph-rsid="0013e5a8" style:font-size-asian="41pt" style:font-weight-asian="bold" style:font-size-complex="41pt" style:font-weight-complex="bold"/>
    </style:style>
    <style:style style:name="P22" style:family="paragraph" style:parent-style-name="Standard">
      <style:text-properties style:font-name="Book Antiqua" fo:font-size="45pt" fo:font-style="italic" fo:font-weight="normal" officeooo:rsid="0013e5a8" officeooo:paragraph-rsid="0013e5a8" style:font-size-asian="45pt" style:font-style-asian="italic" style:font-weight-asian="normal" style:font-size-complex="45pt" style:font-style-complex="italic" style:font-weight-complex="normal"/>
    </style:style>
    <style:style style:name="T1" style:family="text">
      <style:text-properties officeooo:rsid="001522c7"/>
    </style:style>
    <style:style style:name="T2" style:family="text">
      <style:text-properties officeooo:rsid="0015e0e4"/>
    </style:style>
    <style:style style:name="T3" style:family="text">
      <style:text-properties officeooo:rsid="00172b98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p text:style-name="Standard"/>
      <text:p text:style-name="Standard"/>
      <text:p text:style-name="P1"/>
      <text:p text:style-name="P2"/>
      <text:p text:style-name="P21">Taal Damodari: </text:p>
      <text:p text:style-name="P1"/>
      <text:p text:style-name="P1"/>
      <text:p text:style-name="P2">Part 6:</text:p>
      <text:p text:style-name="P1"/>
      <text:p text:style-name="P17"/>
      <text:p text:style-name="P22">Krishna, kalyani</text:p>
      <text:p text:style-name="P3"/>
      <text:p text:style-name="P3"/>
      <text:p text:style-name="P3"/>
      <text:p text:style-name="P3"/>
      <text:p text:style-name="P3"><text:soft-page-break/></text:p>
      <text:p text:style-name="P3"/>
      <text:p text:style-name="P3"/>
      <text:p text:style-name="P4">Dha tita </text:p>
      <text:p text:style-name="P4">tir dhir, </text:p>
      <text:p text:style-name="P4">dha dha ge na</text:p>
      <text:p text:style-name="P4"/>
      <text:p text:style-name="P4">tita ka ta </text:p>
      <text:p text:style-name="P4">tir dhir,</text:p>
      <text:p text:style-name="P4">dha dha ge na dha.</text:p>
      <text:p text:style-name="P4"/>
      <text:p text:style-name="P4"/>
      <text:p text:style-name="P4"/>
      <text:p text:style-name="P4"/>
      <text:p text:style-name="P4"/>
      <text:p text:style-name="P4"><text:soft-page-break/></text:p>
      <text:p text:style-name="P9">Dadra;</text:p>
      <text:p text:style-name="P4"/>
      <text:p text:style-name="P14">Dha dhi na,</text:p>
      <text:p text:style-name="P14">ta dhi na.</text:p>
      <text:p text:style-name="P4"/>
      <text:p text:style-name="P9"/>
      <text:p text:style-name="P9">Kehrwa taal, variation:</text:p>
      <text:p text:style-name="P9"/>
      <text:p text:style-name="P14">Dha tita tin ka dhin,</text:p>
      <text:p text:style-name="P14">ti naka, ta dhita kita.</text:p>
      <text:p text:style-name="P4"/>
      <text:p text:style-name="P4"/>
      <text:p text:style-name="P4"><text:soft-page-break/></text:p>
      <text:p text:style-name="P10"/>
      <text:p text:style-name="P10"/>
      <text:p text:style-name="P20">Shree Ghanteshwara</text:p>
      <text:p text:style-name="P4"/>
      <text:p text:style-name="P5"/>
      <text:p text:style-name="P5">Ta na dhir, ta na tir</text:p>
      <text:p text:style-name="P5">tinaka dha dhita kita dha,</text:p>
      <text:p text:style-name="P5"/>
      <text:p text:style-name="P5">ta na dhin, ta na dhir</text:p>
      <text:p text:style-name="P5">tinaka dha ge ti</text:p>
      <text:p text:style-name="P5"/>
      <text:p text:style-name="P5"/>
      <text:p text:style-name="P5"/>
      <text:p text:style-name="P5"/>
      <text:p text:style-name="P5"><text:soft-page-break/></text:p>
      <text:p text:style-name="P5"/>
      <text:p text:style-name="P5"/>
      <text:p text:style-name="P5"/>
      <text:p text:style-name="P5">Dha dha dhita ka ta,</text:p>
      <text:p text:style-name="P5">tita kat ta,</text:p>
      <text:p text:style-name="P5"/>
      <text:p text:style-name="P5">dhin, dhin na na, </text:p>
      <text:p text:style-name="P5">dhita kat dhin tin na.</text:p>
      <text:p text:style-name="P5"/>
      <text:p text:style-name="P5"/>
      <text:p text:style-name="P5"/>
      <text:p text:style-name="P5"/>
      <text:p text:style-name="P5"><text:s text:c="2"/></text:p>
      <text:p text:style-name="P5"/>
      <text:p text:style-name="P5"><text:soft-page-break/></text:p>
      <text:p text:style-name="P5"/>
      <text:p text:style-name="P6">Kehrwa variation, </text:p>
      <text:p text:style-name="P19"><text:span text:style-name="T1">Baldev ki krida</text:span></text:p>
      <text:p text:style-name="P5"/>
      <text:p text:style-name="P5"/>
      <text:p text:style-name="P5">Na na ge na,</text:p>
      <text:p text:style-name="P5">dha ge na ti naka</text:p>
      <text:p text:style-name="P5"/>
      <text:p text:style-name="P5">tinaka na na ge,</text:p>
      <text:p text:style-name="P5">dha ge na tin naka.</text:p>
      <text:p text:style-name="P5"/>
      <text:p text:style-name="P5"/>
      <text:p text:style-name="P5"/>
      <text:p text:style-name="P5"/>
      <text:p text:style-name="P5"><text:soft-page-break/></text:p>
      <text:p text:style-name="P18"/>
      <text:p text:style-name="P18"/>
      <text:p text:style-name="P18">Cartoonwali laggi:</text:p>
      <text:p text:style-name="P5"/>
      <text:p text:style-name="P7">Taka taka dhita kat ta,</text:p>
      <text:p text:style-name="P7">dhita kat,</text:p>
      <text:p text:style-name="P7">taka dhita kat, </text:p>
      <text:p text:style-name="P7">ta ta dhita kat ta.</text:p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><text:soft-page-break/></text:p>
      <text:p text:style-name="P11">Teen taal upanyasi gat:</text:p>
      <text:p text:style-name="P11"/>
      <text:p text:style-name="P7">- tire kita dha tin tin,</text:p>
      <text:p text:style-name="P7">na na traka</text:p>
      <text:p text:style-name="P7"/>
      <text:p text:style-name="P7">- tirekita dha ge na, traka tita tita, dhin tita ta tra.</text:p>
      <text:p text:style-name="P7"/>
      <text:p text:style-name="P7">- <text:span text:style-name="T2">tirekita dha tin tin na traka.</text:span></text:p>
      <text:p text:style-name="P7"/>
      <text:p text:style-name="P7"/>
      <text:p text:style-name="P7"/>
      <text:p text:style-name="P12"><text:soft-page-break/></text:p>
      <text:p text:style-name="P12"/>
      <text:p text:style-name="P12">Lochanba<text:span text:style-name="T3">a’</text:span>z, gat/laggi</text:p>
      <text:p text:style-name="P7"/>
      <text:p text:style-name="P8">Dha traka, dhin tire</text:p>
      <text:p text:style-name="P8"/>
      <text:p text:style-name="P8">dha na,ta traka</text:p>
      <text:p text:style-name="P8">dha na tita kita,</text:p>
      <text:p text:style-name="P8"/>
      <text:p text:style-name="P8">ta dhir na, dha dhir na.</text:p>
      <text:p text:style-name="P8"/>
      <text:p text:style-name="P8"/>
      <text:p text:style-name="P8"/>
      <text:p text:style-name="P8"/>
      <text:p text:style-name="P12"><text:soft-page-break/></text:p>
      <text:p text:style-name="P12">Hir’kani gat:</text:p>
      <text:p text:style-name="P8"/>
      <text:p text:style-name="P8">Dhin tin na,</text:p>
      <text:p text:style-name="P8">tin na na,</text:p>
      <text:p text:style-name="P8">tin dhin na,</text:p>
      <text:p text:style-name="P8"/>
      <text:p text:style-name="P8">dhin na</text:p>
      <text:p text:style-name="P8">dhin na,</text:p>
      <text:p text:style-name="P8">tin dhin na</text:p>
      <text:p text:style-name="P8"/>
      <text:p text:style-name="P8">dha tita, dhita kat</text:p>
      <text:p text:style-name="P8">ta dhir,</text:p>
      <text:p text:style-name="P8">tir dhin.</text:p>
      <text:p text:style-name="P15"><text:soft-page-break/></text:p>
      <text:p text:style-name="P15">Ek Aziz-khandi kaida</text:p>
      <text:p text:style-name="P16"/>
      <text:p text:style-name="P16">Tinaka, dha dha tita</text:p>
      <text:p text:style-name="P16">tinaka ta ta tita,</text:p>
      <text:p text:style-name="P16">dha ge na tita,</text:p>
      <text:p text:style-name="P16">Dhin,</text:p>
      <text:p text:style-name="P16">Dha traka, ta traka</text:p>
      <text:p text:style-name="P16">dha ta traka, dha dhin</text:p>
      <text:p text:style-name="P16">Dha traka, ta traka</text:p>
      <text:p text:style-name="P13"><text:soft-page-break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ucida Sans1" svg:font-family="'Lucida Sans'" style:font-family-generic="swiss"/>
    <style:font-face style:name="Amiri" svg:font-family="Amiri" style:font-pitch="variable"/>
    <style:font-face style:name="Baskerville Old Face" svg:font-family="'Baskerville Old Face'" style:font-family-generic="roman" style:font-pitch="variable"/>
    <style:font-face style:name="Bell MT" svg:font-family="'Bell MT'" style:font-family-generic="roman" style:font-pitch="variable"/>
    <style:font-face style:name="Bodoni MT" svg:font-family="'Bodoni MT'" style:font-family-generic="roman" style:font-pitch="variable"/>
    <style:font-face style:name="Book Antiqua" svg:font-family="'Book Antiqua'" style:font-family-generic="roman" style:font-pitch="variable"/>
    <style:font-face style:name="Goudy Old Style" svg:font-family="'Goudy Old Style'" style:font-family-generic="roman" style:font-pitch="variable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Arial Narrow" svg:font-family="'Arial Narrow'" style:font-family-generic="swiss" style:font-pitch="variable"/>
    <style:font-face style:name="Bahnschrift" svg:font-family="Bahnschrift" style:font-family-generic="swiss" style:font-pitch="variable"/>
    <style:font-face style:name="Bahnschrift SemiCondensed" svg:font-family="'Bahnschrift SemiCondensed'" style:font-family-generic="swiss" style:font-pitch="variable"/>
    <style:font-face style:name="Bahnschrift SemiLight" svg:font-family="'Bahnschrift SemiLight'" style:font-family-generic="swiss" style:font-pitch="variable"/>
    <style:font-face style:name="Leelawadee UI Semilight" svg:font-family="'Leelawadee UI Semi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GB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n" fo:country="GB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4-11-29T15:12:38.805000000</meta:creation-date>
    <dc:date>2024-11-29T16:11:57.124000000</dc:date>
    <meta:editing-duration>PT6M40S</meta:editing-duration>
    <meta:editing-cycles>2</meta:editing-cycles>
    <meta:generator>LibreOffice/6.3.5.2$Windows_X86_64 LibreOffice_project/dd0751754f11728f69b42ee2af66670068624673</meta:generator>
    <meta:document-statistic meta:table-count="0" meta:image-count="0" meta:object-count="0" meta:page-count="12" meta:paragraph-count="64" meta:word-count="230" meta:character-count="1053" meta:non-whitespace-character-count="877"/>
  </office:meta>
</office:document-meta>
</file>